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Lamsrustlaan 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Lamsrustlaan 56, 3054VG, plaatsen van een dakopbouw op Lamsrustlaan 54 en 56 (aanvraagdatum 24-06-2021, dossiernummer OMV.21.06.00580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15346</text:span><text:line-break/><text:date style:data-style-name="dag" text:fixed="true" text:date-value="2021-07-07"/><text:line-break/><text:date style:data-style-name="jaar" text:fixed="true" text:date-value="2021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5346</text:span><text:date style:data-style-name="nicedate" text:fixed="true" text:date-value="2021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5346</text:span><text:date style:data-style-name="nicedate" text:fixed="true" text:date-value="2021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3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Lamsrustlaan 56</meta:user-defined>
    <meta:user-defined meta:name="DCTERMS.W3CDTF/DCTERMS.available">2021-07-07</meta:user-defined>
    <meta:user-defined meta:name="DCTERMS.W3CDTF/OVERHEIDop.jaargang">2021</meta:user-defined>
    <meta:user-defined meta:name="OVERHEIDop.publicationIssue">215346</meta:user-defined>
    <meta:user-defined meta:name="OVERHEIDop.GmbID/DC.identifier">gmb-2021-215346</meta:user-defined>
    <meta:user-defined meta:name="OVERHEIDop.versieInformatie"/>
  </office:meta>
</office:document-meta>
</file>