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Oostvoornsestraat 19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Oostvoornsestraat 19B, 3082SK, realiseren van een uitbouw (6 meter diep) + dakterras op de aanbouw (aanvraagdatum 27-06-2021, dossiernummer OMV.21.06.00619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15145</text:span><text:line-break/><text:date style:data-style-name="dag" text:fixed="true" text:date-value="2021-07-06"/><text:line-break/><text:date style:data-style-name="jaar" text:fixed="true" text:date-value="2021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5145</text:span><text:date style:data-style-name="nicedate" text:fixed="true" text:date-value="2021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5145</text:span><text:date style:data-style-name="nicedate" text:fixed="true" text:date-value="2021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3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Oostvoornsestraat 19B</meta:user-defined>
    <meta:user-defined meta:name="DCTERMS.W3CDTF/DCTERMS.available">2021-07-06</meta:user-defined>
    <meta:user-defined meta:name="DCTERMS.W3CDTF/OVERHEIDop.jaargang">2021</meta:user-defined>
    <meta:user-defined meta:name="OVERHEIDop.publicationIssue">215145</meta:user-defined>
    <meta:user-defined meta:name="OVERHEIDop.GmbID/DC.identifier">gmb-2021-215145</meta:user-defined>
    <meta:user-defined meta:name="OVERHEIDop.versieInformatie"/>
  </office:meta>
</office:document-meta>
</file>