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reijenpleini24d02fa7-1e27-44f9-afaa-b876e03dda7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 AID WUR / Dreijenplein 2021</text:p>
      <text:section text:name="regeling_id1-3-2" text:style-name="regeling">
        <text:section text:name="aanhef_id1-3-2-1" text:style-name="aanhef">
          <text:section text:name="context_id1-3-2-1-1" text:style-name="context">
            <text:p text:style-name="context.al">kenmerk: JSO_214_MW_21_0616211</text:p>
            <text:p text:style-name="context_bottom"/>
          </text:section>
          <text:p text:style-name="aanhef_wie">Burgemeester en Wethouders van de gemeente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40mm" svg:height="80.8mm"><draw:image xlink:href="Pictures/Dreijenpleini24d02fa7-1e27-44f9-afaa-b876e03dda74.jpg" xlink:type="simple"/></draw:frame></text:p>
            </text:section></draw:text-box></draw:frame>
          </text:p>
            <text:p text:style-name="considerans.al">In de afbeelding hierboven is aangegeven waar en wanneer het parkeerverbod gaat gelden tijdens de AID WUR</text:p>
            <text:p text:style-name="considerans.al">
            <text:span text:style-name="nadrukvet">Bevoegdheid: </text:span>
          </text:p>
            <text:p text:style-name="considerans.al">Artikel 18, eerste lid, onder d, van de Wegenverkeerswet 1994.</text:p>
            <text:p text:style-name="considerans.al">
            <text:span text:style-name="nadrukvet">Grondslag: </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cur">Artikel 18 Wegenverkeerswet lid1d:</text:span>
          </text:p>
            <text:p text:style-name="considerans.al">Verkeersbesluiten worden genomen voor zover zij betreffen het verkeer op andere wegen [dan die van het Rijk, Provincie of waterschap] door burgemeester en wethouders, of krachtens besluit van hen, door een door hen ingestelde bestuurscommissie.</text:p>
            <text:p text:style-name="considerans.al">
            <text:span text:style-name="nadrukvet">Aanleiding en belangen: </text:span>
          </text:p>
            <text:p text:style-name="considerans.al">
            <text:span text:style-name="nadrukcur">Aanleiding: </text:span>
          </text:p>
            <text:p text:style-name="considerans.al">De aanleiding is het jaarlijkse evenement Algemene Introductiedagen van de Wageningse Universiteit en Research (AID WUR). Ten behoeve van een fietsenstalling voor de Informatie Markt en Taste of Wageningen wordt parkeren verboden op het parkeerterrein Dreijenplein. Het verbod gaat gelden op: zaterdag 14, en donderdag 19 augustus 2021 tussen 10:00 en 20:00 uur. </text:p>
            <text:p text:style-name="considerans.al">
            <text:span text:style-name="nadrukcur">Belangen: </text:span>
          </text:p>
            <text:p text:style-name="considerans.al">Aan dit verkeersbesluit liggen de volgende belangen, als bedoeld in artikel 2 van de Wegenverkeerswet 1994, ten grondslag:</text:p>
            <text:p text:style-name="considerans.al">- het verzekeren van de veiligheid op de weg;</text:p>
            <text:p text:style-name="considerans.al">- het beschermen van weggebruikers en passagiers;</text:p>
            <text:p text:style-name="considerans.al">
            <text:span text:style-name="nadrukcur">Politieadvies </text:span>
          </text:p>
            <text:p text:style-name="considerans.al">In overeenstemming met artikel 24 van het Besluit administratieve bepalingen inzake het wegverkeer is er overleg geweest met de politie, van de politieregio Gelderland-Midden. De politie heeft positief geadviseerd.</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heeft besloten tot het plaatsen / aanbrengen van het onderbord met de tekst "uitgezonderd:; - za 14-08-2021 10:00 - 20:00h; - do-19-08-2021 10:00 - 20:00h" onder het bestaande bord E04 (en het zo nodig bijplaatsen van het bord E04 t.b.v. de duidelijkheid), inclusief het onderbord OB304 (wegsleepregeling van kracht) op het Dreijenplein in Wageningen. Op vrijdag 20-08-2021 worden de onderborden weer verwijderd. </text:p>
            <text:p text:style-name="last-al"/>
            <text:p text:style-name="tekst_bottom"/>
          </text:section>
        </text:section>
        <text:section text:name="regeling-sluiting_id1-3-2-3" text:style-name="regeling-sluiting">
          <text:section text:name="gegeven_id1-3-2-3-1" text:style-name="gegeven">
            <text:p text:style-name="dagtekening">
            <text:span text:style-name="plaats">Wageningen</text:span>
            <text:span text:style-name="datum">2 juli 2021</text:span>
          </text:p>
          </text:section>
          <text:section text:name="ondertekening_id1-3-2-3-2">
            <text:p>Burgemeester en wethouders van Wageningen</text:p>
            <text:p><text:span text:style-name="deze">Namens deze</text:span></text:p>
            <text:p><text:span text:style-name="ondertekening_naam"><text:span text:style-name="voornaam">ing. M. </text:span><text:span text:style-name="achternaam">Wind</text:span></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bezwaarschrift_al">
          <text:span text:style-name="nadrukvet">Bezwaarmogelijkheid </text:span>
        </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de Staatscourant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s://www.wageningen.nl/Bestuur/Beleid_en_regelgeving/Bezwaarschrift_indienen" xlink:type="simple">https://www.wageningen.nl/Bestuur/Beleid_en_regelgeving/Bezwaarschrift_indienen</text:a>.</text:p>
          <text:p text:style-name="bezwaarschrift_al">
          <text:span text:style-name="nadrukcur">Voorlopige voorziening </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 </text:p>
          <text:p text:style-name="bezwaarschrift_al">
          <text:span text:style-name="nadrukcur">Kosten </text:span>
        </text:p>
          <text:p text:style-name="bezwaarschrift_al">Aan het indienen van een voorlopige voorziening zijn kosten (griffierecht) verbonden. Deze kunt u vinden op:<text:a xlink:href="https://www.rechtspraak.nl/Uw-Situatie/Onderwerpen/Kosten-rechtszaak/Griffierecht/Paginas/Griffierecht-bestuursrecht.aspx" xlink:type="simple"> https://www.rechtspraak.nl/Uw-Situatie/Onderwerpen/Kosten-rechtszaak/Griffierecht/Paginas/Griffierecht-bestuursrecht.aspx</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15057</text:span><text:line-break/><text:date style:data-style-name="dag" text:fixed="true" text:date-value="2021-07-07"/><text:line-break/><text:date style:data-style-name="jaar" text:fixed="true" text:date-value="2021-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5057</text:span><text:date style:data-style-name="nicedate" text:fixed="true" text:date-value="2021-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5057</text:span><text:date style:data-style-name="nicedate" text:fixed="true" text:date-value="2021-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6/xml/MC-DRP-VB-Web-CB.xml</meta:user-defined>
    <meta:user-defined meta:name="OVERHEID.Gemeente/DC.creator">Wageningen</meta:user-defined>
    <meta:user-defined meta:name="OVERHEID.Gemeente/OVERHEID.authority">Wageningen</meta:user-defined>
    <meta:user-defined meta:name="OVERHEID.Informatietype/DC.type">officiële publicatie</meta:user-defined>
    <meta:user-defined meta:name="OVERHEIDop.Rubriek/DC.type">verkeersbesluit of -mededeling</meta:user-defined>
    <meta:user-defined meta:name="OVERHEID.Gemeente/DCTERMS.publisher">Wagening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Wageningen - verkeersbesluit evenement AID WUR  - Dreijenplein; Wage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JSO_214_MWJSO_214_MW_21_0616211_21_0616211</meta:user-defined>
    <meta:user-defined meta:name="DCTERMS.abstract">Tijdelijk parkeerverbod op het Dreijenplein t.b.v. de Algemene Introductiedagen van  Wageningen Universiteit en Research.</meta:user-defined>
    <meta:user-defined meta:name="OVERHEIDop.verkeersbordcode">E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 AID WUR / Dreijenplein 2021</meta:user-defined>
    <meta:user-defined meta:name="DCTERMS.W3CDTF/DCTERMS.available">2021-07-07</meta:user-defined>
    <meta:user-defined meta:name="DCTERMS.W3CDTF/OVERHEIDop.jaargang">2021</meta:user-defined>
    <meta:user-defined meta:name="OVERHEIDop.publicationIssue">215057</meta:user-defined>
    <meta:user-defined meta:name="OVERHEIDop.GmbID/DC.identifier">gmb-2021-215057</meta:user-defined>
    <meta:user-defined meta:name="OVERHEIDop.versieInformatie"/>
  </office:meta>
</office:document-meta>
</file>