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wijzigen van een eerder verleende vergunnning, de wijziging betreft het plaatsen van een trap, Koningslaan 59 te Utrecht,  HZ_WABO-21-1664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oningslaan 59 te Utrecht</text:p>
            <text:p text:style-name="common-al">HZ_WABO-21-16641</text:p>
            <text:p text:style-name="common-al">Toelichting: het wijzigen van een eerder verleende vergunnning, de wijziging betreft het plaatsen van een trap</text:p>
            <text:p text:style-name="common-al">Datum besluit: 30 juni 2021</text:p>
            <text:p text:style-name="common-al">Startdatum bezwaartermijn: 2 juli 2021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14182</text:span><text:line-break/><text:date style:data-style-name="dag" text:fixed="true" text:date-value="2021-07-06"/><text:line-break/><text:date style:data-style-name="jaar" text:fixed="true" text:date-value="2021-07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14182</text:span><text:date style:data-style-name="nicedate" text:fixed="true" text:date-value="2021-07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14182</text:span><text:date style:data-style-name="nicedate" text:fixed="true" text:date-value="2021-07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1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wijzigen van een eerder verleende vergunnning, de wijziging betreft het plaatsen van een trap, Koningslaan 59 te Utrecht,  HZ_WABO-21-16641</meta:user-defined>
    <meta:user-defined meta:name="DCTERMS.W3CDTF/DCTERMS.available">2021-07-06</meta:user-defined>
    <meta:user-defined meta:name="DCTERMS.W3CDTF/OVERHEIDop.jaargang">2021</meta:user-defined>
    <meta:user-defined meta:name="OVERHEIDop.externeBijlage">publiceerbaar-A|exb-2021-40480</meta:user-defined>
    <meta:user-defined meta:name="OVERHEIDop.externeBijlage">Besluit omgevingsvergunning publiceerbaar|exb-2021-40481</meta:user-defined>
    <meta:user-defined meta:name="OVERHEIDop.publicationIssue">214182</meta:user-defined>
    <meta:user-defined meta:name="OVERHEIDop.GmbID/DC.identifier">gmb-2021-214182</meta:user-defined>
    <meta:user-defined meta:name="OVERHEIDop.versieInformatie"/>
  </office:meta>
</office:document-meta>
</file>