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pobouw op een woning, Pieter de Hooghstraat 28 te Utrecht,  HZ_WABO-21-112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ieter de Hooghstraat 28 te Utrecht</text:p>
            <text:p text:style-name="common-al">HZ_WABO-21-11261</text:p>
            <text:p text:style-name="common-al">Toelichting: het bouwen van een dakpobouw op een woning</text:p>
            <text:p text:style-name="common-al">Datum besluit: 1 juli 2021</text:p>
            <text:p text:style-name="common-al">Startdatum bezwaartermijn: 2 juli 2021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4161</text:span><text:line-break/><text:date style:data-style-name="dag" text:fixed="true" text:date-value="2021-07-06"/><text:line-break/><text:date style:data-style-name="jaar" text:fixed="true" text:date-value="2021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4161</text:span><text:date style:data-style-name="nicedate" text:fixed="true" text:date-value="2021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4161</text:span><text:date style:data-style-name="nicedate" text:fixed="true" text:date-value="2021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1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pobouw op een woning, Pieter de Hooghstraat 28 te Utrecht,  HZ_WABO-21-11261</meta:user-defined>
    <meta:user-defined meta:name="DCTERMS.W3CDTF/DCTERMS.available">2021-07-06</meta:user-defined>
    <meta:user-defined meta:name="DCTERMS.W3CDTF/OVERHEIDop.jaargang">2021</meta:user-defined>
    <meta:user-defined meta:name="OVERHEIDop.externeBijlage">Publiceerbaar-A|exb-2021-40478</meta:user-defined>
    <meta:user-defined meta:name="OVERHEIDop.externeBijlage">Besluit weigering omgevingsvergunning publiceer...|exb-2021-40479</meta:user-defined>
    <meta:user-defined meta:name="OVERHEIDop.publicationIssue">214161</meta:user-defined>
    <meta:user-defined meta:name="OVERHEIDop.GmbID/DC.identifier">gmb-2021-214161</meta:user-defined>
    <meta:user-defined meta:name="OVERHEIDop.versieInformatie"/>
  </office:meta>
</office:document-meta>
</file>