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EEN GEVEL VAN EEN WONING, TREKKER 14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gevel van een woning op het perceel Trekker 14 te Heerenveen  (30-06-2021). 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13726</text:span><text:line-break/><text:date style:data-style-name="dag" text:fixed="true" text:date-value="2021-07-06"/><text:line-break/><text:date style:data-style-name="jaar" text:fixed="true" text:date-value="2021-07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13726</text:span><text:date style:data-style-name="nicedate" text:fixed="true" text:date-value="2021-07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13726</text:span><text:date style:data-style-name="nicedate" text:fixed="true" text:date-value="2021-07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3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VERANDEREN VAN EEN GEVEL VAN EEN WONING, TREKKER 14 HEERENVEEN</meta:user-defined>
    <meta:user-defined meta:name="DCTERMS.W3CDTF/DCTERMS.available">2021-07-06</meta:user-defined>
    <meta:user-defined meta:name="DCTERMS.W3CDTF/OVERHEIDop.jaargang">2021</meta:user-defined>
    <meta:user-defined meta:name="OVERHEIDop.publicationIssue">213726</meta:user-defined>
    <meta:user-defined meta:name="OVERHEIDop.GmbID/DC.identifier">gmb-2021-213726</meta:user-defined>
    <meta:user-defined meta:name="OVERHEIDop.versieInformatie"/>
  </office:meta>
</office:document-meta>
</file>