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estzaanstraat 49-3 1013N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Westzaanstraat 49-3 1013NE Amsterdam</text:p>
            <text:p text:style-name="common-al">Omschrijving: omzetten van de bergruimte op de zolder tot zelfstandige woning, realiseren van daklichten en realiseren van een dakterras op de vierde verdieping</text:p>
            <text:p text:style-name="common-al">Datum ontvangst: 08-06-2021</text:p>
            <text:p text:style-name="common-al">Zaaknummer: Z2021-W002836</text:p>
            <text:p text:style-name="common-al">OLO nummer: 6143895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7863</text:span><text:line-break/><text:date style:data-style-name="dag" text:fixed="true" text:date-value="2021-07-01"/><text:line-break/><text:date style:data-style-name="jaar" text:fixed="true" text:date-value="2021-07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07863</text:span><text:date style:data-style-name="nicedate" text:fixed="true" text:date-value="2021-07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07863</text:span><text:date style:data-style-name="nicedate" text:fixed="true" text:date-value="2021-07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6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/OVERHEID.category">Ruimte en infrastructuur | Organisatie en beleid</meta:user-defined>
    <meta:user-defined meta:name="DCTERMS.abstract">omzetten van de bergruimte op de zolder tot zelfstandige woning, realiseren van daklichten en realiseren van een dakterras op de vierde verdieping</meta:user-defined>
    <dc:language>nl</dc:language>
    <meta:user-defined meta:name="OVERHEID.EPSG28992/DC.spatial">120609.000090185 489031.000462623</meta:user-defined>
    <meta:user-defined meta:name="DC.title">Aanvraag omgevingsvergunning Westzaanstraat 49-3 1013NE Amsterdam</meta:user-defined>
    <meta:user-defined meta:name="OVERHEID.PostcodeHuisnummer/OVERHEIDop.postcodeHuisnummer">1013NE 49</meta:user-defined>
    <meta:user-defined meta:name="OVERHEIDop.straatnaam">Westzaanstraat</meta:user-defined>
    <meta:user-defined meta:name="OVERHEIDop.woonplaats">Amsterdam</meta:user-defined>
    <meta:user-defined meta:name="DCTERMS.W3CDTF/DCTERMS.available">2021-07-01</meta:user-defined>
    <meta:user-defined meta:name="DCTERMS.W3CDTF/OVERHEIDop.jaargang">2021</meta:user-defined>
    <meta:user-defined meta:name="OVERHEIDop.publicationIssue">207863</meta:user-defined>
    <meta:user-defined meta:name="OVERHEIDop.GmbID/DC.identifier">gmb-2021-207863</meta:user-defined>
    <meta:user-defined meta:name="OVERHEIDop.versieInformatie"/>
  </office:meta>
</office:document-meta>
</file>