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maatreg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luinhaarsweg </text:span>
          </text:p>
            <text:p text:style-name="common-al">In verband met asfaltwerkzaamheden is een gedeelte van de Kluinhaarsweg gelegen tussen </text:p>
            <text:p text:style-name="common-al">de Twentseweg en de brug Kluinhaarsweg van: </text:p>
            <text:p text:style-name="common-al">donderdag 8 juli 07:00 uur tot en met woensdag 21 juli 17:00 uur afgesloten voor doorgaand verkeer. </text:p>
            <text:p text:style-name="common-al">Aanwonenden zijn door middel van een brief op de hoogte gesteld. </text:p>
            <text:p text:style-name="common-al">Voor informatie kunt u contact opnemen met Han Haije telefoon (0572) 34 77 99.</text:p>
            <text:p text:style-name="common-al">
            <text:span text:style-name="nadrukvet">Oude Dalfserweg</text:span>
          </text:p>
            <text:p text:style-name="common-al">In verband met asfaltwerkzaamheden is een gedeelte van de Oude Dalfserweg ter hoogte van huisnummer 10 op donderdag 8 juli 07:00 uur tot en met vrijdag 16 juli 17:00 uur afgesloten voor doorgaand verkeer.</text:p>
            <text:p text:style-name="common-al">Aanwonenden zijn door middel van een brief op de hoogte gesteld. </text:p>
            <text:p text:style-name="common-al">Voor informatie kunt u contact opnemen met Han Haije telefoon (0572) 34 77 99.</text:p>
            <text:p text:style-name="common-al">
            <text:span text:style-name="nadrukvet">RAALTE</text:span>
          </text:p>
            <text:p text:style-name="common-al">
            <text:span text:style-name="nadrukvet">Nieuwe Markt</text:span>
          </text:p>
            <text:p text:style-name="common-al">In verband met grondkabelwerkzaamheden is een gedeelte van de Nieuwe Markt ter hoogte van huisnummer 5a en 5b afgesloten voor doorgaand verkeer.</text:p>
            <text:p text:style-name="common-al">Voor informatie kunt u contact opnemen met Aloys Koopman telefoon (0572) 34 77 99.</text:p>
            <text:p text:style-name="common-al">Een overzicht van alle verkeersmaatregelen kunt u vinden op <text:a xlink:href="https://melvin.ndw.nu/public" xlink:type="simple">https://melvin.ndw.nu/public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205272</text:span><text:line-break/><text:date style:data-style-name="dag" text:fixed="true" text:date-value="2021-06-30"/><text:line-break/><text:date style:data-style-name="jaar" text:fixed="true" text:date-value="2021-06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5272</text:span><text:date style:data-style-name="nicedate" text:fixed="true" text:date-value="2021-06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5272</text:span><text:date style:data-style-name="nicedate" text:fixed="true" text:date-value="2021-06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ZM/2.16/xml/MC-DRP-OverigeInformatie-Web-ZM.xml</meta:user-defined>
    <meta:user-defined meta:name="OVERHEID.Gemeente/DC.creator">Raalte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Raalte</meta:user-defined>
    <meta:user-defined meta:name="OVERHEID.Gemeente/DCTERMS.publisher">Raalte</meta:user-defined>
    <meta:user-defined meta:name="OVERHEID.TaxonomieBeleidsagenda/OVERHEID.category">Verkeer | Organisatie en beleid</meta:user-defined>
    <dc:language>nl</dc:language>
    <meta:user-defined meta:name="OVERHEID.Gemeente/DC.spatial">Raalte</meta:user-defined>
    <meta:user-defined meta:name="DC.title">Verkeersmaatregelen</meta:user-defined>
    <meta:user-defined meta:name="DCTERMS.W3CDTF/DCTERMS.available">2021-06-30</meta:user-defined>
    <meta:user-defined meta:name="DCTERMS.W3CDTF/OVERHEIDop.jaargang">2021</meta:user-defined>
    <meta:user-defined meta:name="OVERHEIDop.publicationIssue">205272</meta:user-defined>
    <meta:user-defined meta:name="OVERHEIDop.GmbID/DC.identifier">gmb-2021-205272</meta:user-defined>
    <meta:user-defined meta:name="OVERHEIDop.versieInformatie"/>
  </office:meta>
</office:document-meta>
</file>