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2 KANTOORRUIMTES IN EEN FITNESSRUIMTE (TEN BEHOEVE VAN HET EXPLOITEREN VAN EEN FITNESSCLUB, STRIJDIG GEBRUIK), BURGEMEESTER KUPERUSPLEIN 138 EN 140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2 kantoorruimtes in een fitnessruimte (ten behoeve van het exploiteren van een fitness club, strijdig gebruik) op het perceel Burgemeester Kuperusplein 138 en 140 te Heerenveen (22-06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4915</text:span><text:line-break/><text:date style:data-style-name="dag" text:fixed="true" text:date-value="2021-06-29"/><text:line-break/><text:date style:data-style-name="jaar" text:fixed="true" text:date-value="2021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4915</text:span><text:date style:data-style-name="nicedate" text:fixed="true" text:date-value="2021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4915</text:span><text:date style:data-style-name="nicedate" text:fixed="true" text:date-value="2021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349 552505</meta:user-defined>
    <meta:user-defined meta:name="OVERHEID.EPSG28992/DC.spatial">191361 552496</meta:user-defined>
    <meta:user-defined meta:name="DC.title">AANVRAAG OMGEVINGSVERGUNNING, VERANDEREN VAN 2 KANTOORRUIMTES IN EEN FITNESSRUIMTE (TEN BEHOEVE VAN HET EXPLOITEREN VAN EEN FITNESSCLUB, STRIJDIG GEBRUIK), BURGEMEESTER KUPERUSPLEIN 138 EN 140 HEERENVEEN</meta:user-defined>
    <meta:user-defined meta:name="OVERHEID.PostcodeHuisnummer/OVERHEIDop.postcodeHuisnummer">8442CJ 138</meta:user-defined>
    <meta:user-defined meta:name="OVERHEID.PostcodeHuisnummer/OVERHEIDop.postcodeHuisnummer">8442CJ 140</meta:user-defined>
    <meta:user-defined meta:name="OVERHEIDop.straatnaam">Burgemeester Kuperusplein</meta:user-defined>
    <meta:user-defined meta:name="OVERHEIDop.straatnaam">Burgemeester Kuperusplein</meta:user-defined>
    <meta:user-defined meta:name="OVERHEIDop.woonplaats">Heerenveen</meta:user-defined>
    <meta:user-defined meta:name="OVERHEIDop.woonplaats">Heerenveen</meta:user-defined>
    <meta:user-defined meta:name="DCTERMS.W3CDTF/DCTERMS.available">2021-06-29</meta:user-defined>
    <meta:user-defined meta:name="DCTERMS.W3CDTF/OVERHEIDop.jaargang">2021</meta:user-defined>
    <meta:user-defined meta:name="OVERHEIDop.publicationIssue">204915</meta:user-defined>
    <meta:user-defined meta:name="OVERHEIDop.GmbID/DC.identifier">gmb-2021-204915</meta:user-defined>
    <meta:user-defined meta:name="OVERHEIDop.versieInformatie"/>
  </office:meta>
</office:document-meta>
</file>