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Gemeente Borne - gewijzigde vaststelling bestemmingsplan - Algemene herziening Borne, Hertme, Zenderen, herziening ‘t Wooldrik</text:p>
      <text:section text:name="zakelijke-mededeling_id1-3-2" text:style-name="zakelijke-mededeling">
        <text:section text:name="zakelijke-mededeling-tekst_id1-3-2-1" text:style-name="zakelijke-mededeling-tekst">
          <text:section text:name="tekst_id1-3-2-1-1" text:style-name="tekst">
            <text:p text:style-name="common-al">De gemeenteraad van Borne heeft in zijn vergadering van 25 mei 2021 het bestemmingsplan Algemene herziening Borne, Hertme, Zenderen, herziening ‘t Wooldrik gewijzigd vastgesteld. </text:p>
            <text:p text:style-name="common-al">Het bestemmingsplan Algemene herziening Borne, Hertme, Zenderen, herziening ‘t Wooldrik voorziet in de herontwikkeling van het sportpark en de realisatie van een school met buitenschoolse opvang. </text:p>
            <text:p text:style-name="common-al">Bij de vaststelling van het bestemmingsplan zijn ten opzichte van het ontwerpbestemmingsplan Algemene herziening Borne, Hertme, Zenderen, herziening ‘t Wooldrik de volgende wijzigingen aangebracht: </text:p>
            <text:p text:style-name="common-al">Ambtshalve wijzigingen</text:p>
            <text:p text:style-name="common-al">- Op de verbeelding wordt het bouwvlak van de bestemming ‘Maatschappelijk’ verruimd in die zin dat het bouwvlak gesitueerd wordt over het gehele bestemmingsvlak van de bestemming ‘Maatschappelijk’. </text:p>
            <text:p text:style-name="common-al">- Op de verbeelding komt de aanduiding ‘specifieke bouwaanduiding – fietsenstalling ter plaatse van de bestemming ‘Maatschappelijk’ te vervallen. </text:p>
            <text:p text:style-name="common-al">- Artikel 3.2.1, sub i komt geheel te vervallen. </text:p>
            <text:p text:style-name="common-al">- In artikel 12.2 is onder a een nieuw sublid toegevoegd en komt als volgt te luiden: indien een omgevingsvergunning nodig is voor bouwen en/of voor het gebruik van een gebouw dan wel het wijzigen van het gebruik van een onbebouwd terrein geldt de regel dat de inrichting van de bij het bouwplan behorende en daartoe bestemde gronden, danwel op de aangrenzende gronden, zodanig moet plaatsvinden dat er voldoende parkeergelegenheid ten behoeve van het parkeren of stallen van auto's wordt gerealiseerd conform de Nota Parkeernormen Gemeente Borne en hierop volgende Nota's inzake parkeren; </text:p>
            <text:p text:style-name="common-al">- In artikel 12.2 zijn de oorspronkelijke subleden als gevolg van het nieuw toegevoegde sublid a opnieuw genummerd.</text:p>
            <text:p text:style-name="common-al">Subleden zijn als volgt gewijzigd: </text:p>
            <text:list text:style-name="id1-3-2-1-1-11">
              <text:list-item text:style-override="id1-3-2-1-1-11-1">
                <text:number>•</text:number>
                <text:p text:style-name="al">Artikel 12.2 sub a is gewijzigd naar 12.2 sub b; </text:p>
              </text:list-item>
              <text:list-item text:style-override="id1-3-2-1-1-11-2">
                <text:number>•</text:number>
                <text:p text:style-name="al">Artikel 12.2 sub b is gewijzigd naar 12.2 sub c; </text:p>
              </text:list-item>
              <text:list-item text:style-override="id1-3-2-1-1-11-3">
                <text:number>•</text:number>
                <text:p text:style-name="al">Artikel 12.2 sub c is gewijzigd naar 12.2 sub d. Daarbij is de tekst gewijzigd in: Burgemeester en wethouders kunnen bij een omgevingsvergunning afwijken van het bepaalde onder a, b en c: </text:p>
                <text:list text:style-name="id1-3-2-1-1-11-3-3">
                  <text:list-item text:style-override="id1-3-2-1-1-11-3-3-1">
                    <text:number>1.</text:number>
                    <text:p text:style-name="al">indien het voldoen aan die regels door bijzondere omstandigheden op overwegende bezwaren stuit; of </text:p>
                  </text:list-item>
                  <text:list-item text:style-override="id1-3-2-1-1-11-3-3-2">
                    <text:number>2.</text:number>
                    <text:p text:style-name="al">voor zover op andere wijze in de nodige parkeer- of stallingruimte, dan wel laad- of losruimte wordt voorzien. </text:p>
                  </text:list-item>
                </text:list>
              </text:list-item>
            </text:list>
            <text:list text:style-name="id1-3-2-1-1-12">
              <text:list-item text:style-override="id1-3-2-1-1-12-1">
                <text:number>•</text:number>
                <text:p text:style-name="al">Artikel 12.2 sub d is gewijzigd naar 12.2 sub e</text:p>
              </text:list-item>
            </text:list>
            <text:p text:style-name="common-al">
            <text:span text:style-name="nadrukvet">
              <text:span text:style-name="nadrukcur">Inzage </text:span>
            </text:span>
          </text:p>
            <text:p text:style-name="common-al">Het vastgestelde bestemmingsplan en de bijbehorende stukken liggen ter inzage van 1 juli  2021 t/m 12 augustus 2021 bij de publieksbalie van het gemeentehuis. Het bestemmingsplan kunt u inzien op <text:a xlink:href="http://www.ruimtelijkeplannen.nl/web-roo/?planidn=NL.IMRO.0147.BpHZ2015-vg01" xlink:type="simple">http://www.ruimtelijkeplannen.nl/web-roo/?planidn= NL.IMRO.0147.BpAHB2018hz002-vg01 </text:a>. De digitale bestanden van het bestemmingsplan zijn beschikbaar gesteld op: <text:a xlink:href="http://ruimtelijkeplannen.borne.nl/NL.IMRO.0147.BpHZ2015-vh01" xlink:type="simple">http://ruimtelijkeplannen.borne.nl/ NL.IMRO.0147.BpAHB2018hz002-vg01 </text:a></text:p>
            <text:p text:style-name="common-al">
            <text:span text:style-name="nadrukvet">
              <text:span text:style-name="nadrukcur">Beroep</text:span>
            </text:span>
          </text:p>
            <text:p text:style-name="common-al">Diegene die een zienswijze hebben ingediend tegen het ontwerpbesluit en belanghebbenden bij het besluit kunnen beroep instellen tegen dit besluit. U kunt van 2 juli 2021 t/m 12 augustus 2021 beroep instellen door een brief te sturen naar de Afdeling bestuursrechtspraak van de Raad van State, Postbus 20019, 2500 EA ’s-Gravenhage. Het beroepschrift moet ondertekend zijn en in ieder geval de naam en adres van de indiener, de dagtekening, een omschrijving van het besluit waartegen het beroep is gericht en de gronden van het beroep bevatten. Ook dient een kopie van het bestreden besluit te worden meegestuurd. Hiervoor is griffierecht verschuldigd.</text:p>
            <text:p text:style-name="common-al">U kunt ook digitaal beroep instellen via <text:a xlink:href="https://digitaalloket.raadvanstate.nl" xlink:type="simple">https://digitaalloket.raadvanstate.nl</text:a><text:span text:style-name="nadrukcur"/>. Daarvoor moet u wel beschikken over een elektronische handtekening (DigiD). Kijk op de genoemde site voor de precieze voorwaarden.</text:p>
            <text:p text:style-name="common-al">
            <text:span text:style-name="nadrukvet">
              <text:span text:style-name="nadrukcur">Voorlopige voorziening</text:span>
            </text:span>
          </text:p>
            <text:p text:style-name="common-al">Als u beroep instelt blijft het besluit geldig. Wilt u dat het besluit wordt geschorst? Dan kunt u bij de Voorzitter van de Afdeling bestuursrechtspraak van de Raad van State vragen om een voorlopige voorziening. U kunt uw verzoek sturen naar de Voorzitter van de Afdeling bestuursrechtspraak van de Raad van State, Postbus 20019, 2500 EA 's-Gravenhage.</text:p>
            <text:p text:style-name="common-al">Let er op dat u een kopie van het beroepschrift meestuurt. Voor dit verzoek moet u griffierecht betalen. U krijgt hierover een brief van de Afdeling bestuursrechtspraak van de Raad van State.</text:p>
            <text:p text:style-name="last-al">U kunt ook digitaal om een voorlopige voorziening vragen via <text:a xlink:href="https://digitaalloket.raadvanstate.nl/" xlink:type="simple">https://digitaalloket.raadvanstate.nl</text:a><text:span text:style-name="nadrukcur"/>.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204408</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4408</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4408</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Borne</meta:user-defined>
    <meta:user-defined meta:name="OVERHEID.Informatietype/DC.type">officiële publicatie</meta:user-defined>
    <meta:user-defined meta:name="OVERHEIDgvop.Informatietype/DC.type">Plannen | ruimtelijk</meta:user-defined>
    <meta:user-defined meta:name="OVERHEID.Gemeente/DCTERMS.publisher">Borne</meta:user-defined>
    <meta:user-defined meta:name="OVERHEID.Gemeente/OVERHEID.authority">Borne</meta:user-defined>
    <meta:user-defined meta:name="OVERHEID.TaxonomieBeleidsagenda/OVERHEID.category">Ruimte en infrastructuur | Organisatie en beleid</meta:user-defined>
    <meta:user-defined meta:name="OVERHEIDop.Ruimtelijkplan/OVERHEIDop.bekendmakingBetreffendePlan">NL.IMRO.0147.BpAHB2018hz002-vg01</meta:user-defined>
    <dc:language>nl</dc:language>
    <meta:user-defined meta:name="OVERHEID.Gemeente/DC.spatial">Borne</meta:user-defined>
    <meta:user-defined meta:name="DC.title">Gemeente Borne - gewijzigde vaststelling bestemmingsplan - Algemene herziening Borne, Hertme, Zenderen, herziening ‘t Wooldrik</meta:user-defined>
    <meta:user-defined meta:name="DCTERMS.W3CDTF/DCTERMS.available">2021-06-30</meta:user-defined>
    <meta:user-defined meta:name="DCTERMS.W3CDTF/OVERHEIDop.jaargang">2021</meta:user-defined>
    <meta:user-defined meta:name="OVERHEIDop.publicationIssue">204408</meta:user-defined>
    <meta:user-defined meta:name="OVERHEIDop.GmbID/DC.identifier">gmb-2021-204408</meta:user-defined>
    <meta:user-defined meta:name="OVERHEIDop.versieInformatie"/>
  </office:meta>
</office:document-meta>
</file>