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IT ACHTEROM TEGENOVER 1, MOUNEDYK NABIJ NUMMERS 9 TOT EN MET 29 (ONEVEN), ULBE TWIJNSTRA NABIJ NUMMERS 2 TOT EN MET 18 (EVEN)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inrichten van een parkeerterrein, aanleg van riolering en het plaatsen van damwanden (vervanging) op het perceel It Achterom tegenover nummer 1, Mounedyk nabij nummers 9 tot en met 29 (oneven), Ulbe Twijnstrawei nabij nummers 2 tot en met 18 (even) te Akkrum (indieningsdatum 28-04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1859</text:span><text:line-break/><text:date style:data-style-name="dag" text:fixed="true" text:date-value="2021-06-25"/><text:line-break/><text:date style:data-style-name="jaar" text:fixed="true" text:date-value="2021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1859</text:span><text:date style:data-style-name="nicedate" text:fixed="true" text:date-value="2021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1859</text:span><text:date style:data-style-name="nicedate" text:fixed="true" text:date-value="2021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5169.485 562443.674</meta:user-defined>
    <meta:user-defined meta:name="OVERHEID.EPSG28992/DC.spatial">185117.393 562471.975</meta:user-defined>
    <meta:user-defined meta:name="OVERHEID.EPSG28992/DC.spatial">185194.115 562401.988</meta:user-defined>
    <meta:user-defined meta:name="DC.title">VERLENGING BESLISTERMIJN AANVRAAG OMGEVINGSVERGUNNING, IT ACHTEROM TEGENOVER 1, MOUNEDYK NABIJ NUMMERS 9 TOT EN MET 29 (ONEVEN), ULBE TWIJNSTRA NABIJ NUMMERS 2 TOT EN MET 18 (EVEN) AKKRUM</meta:user-defined>
    <meta:user-defined meta:name="OVERHEID.PostcodeHuisnummer/OVERHEIDop.postcodeHuisnummer">8491BV 1</meta:user-defined>
    <meta:user-defined meta:name="OVERHEID.PostcodeHuisnummer/OVERHEIDop.postcodeHuisnummer">8491CC 9</meta:user-defined>
    <meta:user-defined meta:name="OVERHEID.PostcodeHuisnummer/OVERHEIDop.postcodeHuisnummer">8491CD 10</meta:user-defined>
    <meta:user-defined meta:name="OVERHEIDop.straatnaam">It Achterom</meta:user-defined>
    <meta:user-defined meta:name="OVERHEIDop.straatnaam">Mounedyk</meta:user-defined>
    <meta:user-defined meta:name="OVERHEIDop.straatnaam">Ulbe Twijnstrawei</meta:user-defined>
    <meta:user-defined meta:name="OVERHEIDop.woonplaats">Akkrum</meta:user-defined>
    <meta:user-defined meta:name="OVERHEIDop.woonplaats">Akkrum</meta:user-defined>
    <meta:user-defined meta:name="OVERHEIDop.woonplaats">Akkrum</meta:user-defined>
    <meta:user-defined meta:name="DCTERMS.W3CDTF/DCTERMS.available">2021-06-25</meta:user-defined>
    <meta:user-defined meta:name="DCTERMS.W3CDTF/OVERHEIDop.jaargang">2021</meta:user-defined>
    <meta:user-defined meta:name="OVERHEIDop.publicationIssue">201859</meta:user-defined>
    <meta:user-defined meta:name="OVERHEIDop.GmbID/DC.identifier">gmb-2021-201859</meta:user-defined>
    <meta:user-defined meta:name="OVERHEIDop.versieInformatie"/>
  </office:meta>
</office:document-meta>
</file>