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SCHOTERLANDSEWEG IN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het Back to Basics Festival op 28 augustus 2021 van 15.00 uur tot 22.00 uur. Het evenement bestaat uit het laten optreden van beginnende bandjes. Daarnaast wordt er alcoholhoudende drank verstrekt en wordt de weg ter hoogte van perceelnummer 14 afgezet voor verkeer.</text:p>
            <text:p text:style-name="tussenkopcur">Ter inzage</text:p>
            <text:p text:style-name="common-al">De aanvraag alsmede de daarbij behorende stukken liggen van 25 juni 2021 tot en met 9 juli 2021 gedurende twee weken ter inzage. Voor het inzien van de stukken kunt u contact opnemen met team Bijzondere Wetten via het algemene telefoonnummer +14 0513.</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team Bijzondere Wetten, Postbus 15.000, 8440 GA Heerenveen. </text:p>
            <text:p text:style-name="last-al">U kunt ook digitaal een zienswijze indienen. Dit kan door een e-mail te sturen naar bijzonderewetten@heerenveen.nl, met als onderwerp ’Zienswijze AB2021-103; Back to Basics Festival’.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1506</text:span><text:line-break/><text:date style:data-style-name="dag" text:fixed="true" text:date-value="2021-06-25"/><text:line-break/><text:date style:data-style-name="jaar" text:fixed="true" text:date-value="2021-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1506</text:span><text:date style:data-style-name="nicedate" text:fixed="true" text:date-value="2021-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1506</text:span><text:date style:data-style-name="nicedate" text:fixed="true" text:date-value="2021-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9/xml/MC-DRP-BeschikkingAanvraag-Web-ZM.xml</meta:user-defined>
    <meta:user-defined meta:name="OVERHEID.Gemeente/DC.creator">Heerenveen</meta:user-defined>
    <meta:user-defined meta:name="OVERHEID.Informatietype/DC.type">officiële publicatie</meta:user-defined>
    <meta:user-defined meta:name="OVERHEIDgvop.Informatietype/DC.type">Beschikkingen | aanvraag</meta:user-defined>
    <meta:user-defined meta:name="OVERHEID.Gemeente/DCTERMS.publisher">Heerenveen</meta:user-defined>
    <meta:user-defined meta:name="OVERHEID.Gemeente/OVERHEID.authority">Heerenveen</meta:user-defined>
    <meta:user-defined meta:name="OVERHEID.TaxonomieBeleidsagenda/OVERHEID.category">Openbare orde en veiligheid | Organisatie en beleid</meta:user-defined>
    <meta:user-defined meta:name="OVERHEIDop.referentienummer">AB2021-103</meta:user-defined>
    <meta:user-defined meta:name="DCTERMS.abstract">Het betreft het organiseren van het Back to Basics Festival op 28 augustus 2021 van 15.00 uur tot 22.00 uur. Het evenement bestaat uit het laten optreden van beginnende bandjes. Daarnaast wordt er alcoholhoudende drank verstrekt en wordt de weg ter hoogte van perceelnummer 14 afgezet voor verkeer.</meta:user-defined>
    <dc:language>nl</dc:language>
    <meta:user-defined meta:name="OVERHEID.EPSG28992/DC.spatial">193302 549785</meta:user-defined>
    <meta:user-defined meta:name="DC.title">AANVRAAG EVENEMENTENVERGUNNING, SCHOTERLANDSEWEG IN OUDESCHOOT</meta:user-defined>
    <meta:user-defined meta:name="OVERHEID.PostcodeHuisnummer/OVERHEIDop.postcodeHuisnummer">8451CP 14</meta:user-defined>
    <meta:user-defined meta:name="OVERHEIDop.straatnaam">Schoterlandseweg</meta:user-defined>
    <meta:user-defined meta:name="OVERHEIDop.woonplaats">Oudeschoot</meta:user-defined>
    <meta:user-defined meta:name="DCTERMS.W3CDTF/DCTERMS.available">2021-06-25</meta:user-defined>
    <meta:user-defined meta:name="DCTERMS.W3CDTF/OVERHEIDop.jaargang">2021</meta:user-defined>
    <meta:user-defined meta:name="OVERHEIDop.externeBijlage">situatietekening|exb-2021-37905</meta:user-defined>
    <meta:user-defined meta:name="OVERHEIDop.publicationIssue">201506</meta:user-defined>
    <meta:user-defined meta:name="OVERHEIDop.GmbID/DC.identifier">gmb-2021-201506</meta:user-defined>
    <meta:user-defined meta:name="OVERHEIDop.versieInformatie"/>
  </office:meta>
</office:document-meta>
</file>