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en het bouwen van een dakkapel op het voordakvlak, Verlengde Hoogravenseweg 179 te Utrecht,  HZ_WABO-21-164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de Hoogravenseweg 179 te Utrecht</text:p>
            <text:p text:style-name="common-al">HZ_WABO-21-16415</text:p>
            <text:p text:style-name="common-al">Toelichting: het bouwen van een dakopbouw en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01184</text:span><text:line-break/><text:date style:data-style-name="dag" text:fixed="true" text:date-value="2021-06-25"/><text:line-break/><text:date style:data-style-name="jaar" text:fixed="true" text:date-value="2021-06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1184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01184</text:span><text:date style:data-style-name="nicedate" text:fixed="true" text:date-value="2021-06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503.62 453124.36</meta:user-defined>
    <meta:user-defined meta:name="DC.title">Verlenging beslistermijn omgevingsvergunning, het bouwen van een dakopbouw en het bouwen van een dakkapel op het voordakvlak, Verlengde Hoogravenseweg 179 te Utrecht,  HZ_WABO-21-16415</meta:user-defined>
    <meta:user-defined meta:name="OVERHEID.PostcodeHuisnummer/OVERHEIDop.postcodeHuisnummer">3525BE 179</meta:user-defined>
    <meta:user-defined meta:name="OVERHEIDop.straatnaam">Verlengde Hoogravenseweg</meta:user-defined>
    <meta:user-defined meta:name="OVERHEIDop.woonplaats">Utrecht</meta:user-defined>
    <meta:user-defined meta:name="DCTERMS.W3CDTF/DCTERMS.available">2021-06-25</meta:user-defined>
    <meta:user-defined meta:name="DCTERMS.W3CDTF/OVERHEIDop.jaargang">2021</meta:user-defined>
    <meta:user-defined meta:name="OVERHEIDop.publicationIssue">201184</meta:user-defined>
    <meta:user-defined meta:name="OVERHEIDop.GmbID/DC.identifier">gmb-2021-201184</meta:user-defined>
    <meta:user-defined meta:name="OVERHEIDop.versieInformatie"/>
  </office:meta>
</office:document-meta>
</file>