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ldkwaliteitsplan Herontwikkeling locatie Jongbloe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vereenkomstig artikel 12 e.v. van de Woningwet, op 10 juni 2021, het beeldkwaliteitsplan Herontwikkeling locatie Jongbloed heeft vastgesteld. Tevens heeft de gemeenteraad op 10 juni 2021 besloten dit beeldkwaliteitsplan op te nemen in de Welstandsnota. </text:p>
            <text:p text:style-name="last-al">Het beeldkwaliteitsplan geeft welstandscriteria voor de herontwikkeling van het Royal Jongbloed terrein en de bouw van 41 w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9609</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609</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609</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ZM/2.16/xml/MC-DRP-Beleidsregels-Web-ZM.xml</meta:user-defined>
    <meta:user-defined meta:name="OVERHEID.Gemeente/DC.creator">Heerenveen</meta:user-defined>
    <meta:user-defined meta:name="OVERHEID.Informatietype/DC.type">officiële publicatie</meta:user-defined>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DC.source">artikel 12 van de Woningwet]|[1.0:c:BWBR0005181&amp;artikel=12&amp;g=2021-04-01</meta:user-defined>
    <dc:language>nl</dc:language>
    <meta:user-defined meta:name="OVERHEID.Gemeente/DC.spatial">Heerenveen</meta:user-defined>
    <meta:user-defined meta:name="OVERHEID.EPSG28992/DC.spatial">192803.198 550185.058</meta:user-defined>
    <meta:user-defined meta:name="DC.title">Beeldkwaliteitsplan Herontwikkeling locatie Jongbloed</meta:user-defined>
    <meta:user-defined meta:name="OVERHEID.PostcodeHuisnummer/OVERHEIDop.postcodeHuisnummer">8444AL 1</meta:user-defined>
    <meta:user-defined meta:name="OVERHEIDop.straatnaam">Heremaweg</meta:user-defined>
    <meta:user-defined meta:name="OVERHEIDop.woonplaats">Heerenveen</meta:user-defined>
    <meta:user-defined meta:name="DCTERMS.W3CDTF/DCTERMS.available">2021-06-24</meta:user-defined>
    <meta:user-defined meta:name="DCTERMS.W3CDTF/OVERHEIDop.jaargang">2021</meta:user-defined>
    <meta:user-defined meta:name="OVERHEIDop.publicationIssue">199609</meta:user-defined>
    <meta:user-defined meta:name="OVERHEIDop.GmbID/DC.identifier">gmb-2021-199609</meta:user-defined>
    <meta:user-defined meta:name="OVERHEIDop.versieInformatie"/>
  </office:meta>
</office:document-meta>
</file>