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21 juni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Op 21 juni 2021 om 18.30 uur is er een openbare hoorzitting over de bezwaarschriften tegen het aanwijzen van de Doelhôfbrêge in Aldeboarn als (brom)fietspad. U kunt als toehoorder hierbij aanwezig zijn.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De hoorzitting wordt in verband met de coronamaatregelen digitaal door middel van videobellen (Teams) gehouden. Als u hiervan gebruik wilt maken, kunt u dit doorgeven aan het secretariaat van de Commissie bezwaarschriften door uiterlijk 20 juni 2021 te mailen naar bezwaar@heerenveen.nl. U ontvangt dan een e-mail met een link.</text:p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269</text:span><text:line-break/><text:date style:data-style-name="dag" text:fixed="true" text:date-value="2021-06-16"/><text:line-break/><text:date style:data-style-name="jaar" text:fixed="true" text:date-value="2021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9269</text:span><text:date style:data-style-name="nicedate" text:fixed="true" text:date-value="2021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9269</text:span><text:date style:data-style-name="nicedate" text:fixed="true" text:date-value="2021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22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DCTERMS.abstract">openbare hoorzitting Commissie bezwaarschriften</meta:user-defined>
    <dc:language>nl</dc:language>
    <meta:user-defined meta:name="OVERHEID.Gemeente/DC.spatial">Heerenveen</meta:user-defined>
    <meta:user-defined meta:name="DC.title">Openbare hoorzitting Commissie bezwaarschriften 21 juni 2021</meta:user-defined>
    <meta:user-defined meta:name="DCTERMS.W3CDTF/DCTERMS.available">2021-06-16</meta:user-defined>
    <meta:user-defined meta:name="DCTERMS.W3CDTF/OVERHEIDop.jaargang">2021</meta:user-defined>
    <meta:user-defined meta:name="OVERHEIDop.publicationIssue">189269</meta:user-defined>
    <meta:user-defined meta:name="OVERHEIDop.GmbID/DC.identifier">gmb-2021-189269</meta:user-defined>
    <meta:user-defined meta:name="OVERHEIDop.versieInformatie"/>
  </office:meta>
</office:document-meta>
</file>