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VANGEN VAN EEN DAMWAND, DE SEINE NABIJ NUMMER 7 (DE OPSTEKKER)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vangen van een damwand op het perceel De Seine nabij nummer 7 (De Opstekker) te Nes  (07-06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5808</text:span><text:line-break/><text:date style:data-style-name="dag" text:fixed="true" text:date-value="2021-06-14"/><text:line-break/><text:date style:data-style-name="jaar" text:fixed="true" text:date-value="2021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5808</text:span><text:date style:data-style-name="nicedate" text:fixed="true" text:date-value="2021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5808</text:span><text:date style:data-style-name="nicedate" text:fixed="true" text:date-value="2021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5844 563313</meta:user-defined>
    <meta:user-defined meta:name="DC.title">AANVRAAG OMGEVINGSVERGUNNING, VERVANGEN VAN EEN DAMWAND, DE SEINE NABIJ NUMMER 7 (DE OPSTEKKER) NES</meta:user-defined>
    <meta:user-defined meta:name="OVERHEID.PostcodeHuisnummer/OVERHEIDop.postcodeHuisnummer">8494PE 7</meta:user-defined>
    <meta:user-defined meta:name="OVERHEIDop.straatnaam">De Seine</meta:user-defined>
    <meta:user-defined meta:name="OVERHEIDop.woonplaats">Nes</meta:user-defined>
    <meta:user-defined meta:name="DCTERMS.W3CDTF/DCTERMS.available">2021-06-14</meta:user-defined>
    <meta:user-defined meta:name="DCTERMS.W3CDTF/OVERHEIDop.jaargang">2021</meta:user-defined>
    <meta:user-defined meta:name="OVERHEIDop.publicationIssue">185808</meta:user-defined>
    <meta:user-defined meta:name="OVERHEIDop.GmbID/DC.identifier">gmb-2021-185808</meta:user-defined>
    <meta:user-defined meta:name="OVERHEIDop.versieInformatie"/>
  </office:meta>
</office:document-meta>
</file>