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an een drank- en horecavergunning, Paul Krugerkade 1 in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Heerenveen heeft een drank- en horecavergunning verleend voor het uitoefenen van een horecabedrijf aan de Paul Krugerkade 1 in Heerenveen. De vergunning is verleend op 8 juni 2021 met ons kenmerk AB2021-017. </text:p>
            <text:p text:style-name="tussenkopcur">Waarom publiceert de gemeente Heerenveen dit bericht?</text:p>
            <text:p text:style-name="common-al">Met dit bericht laat de gemeente u weten dat er misschien iets verandert in uw omgeving. U kunt nu reageren als u het hier niet mee eens bent. </text:p>
            <text:p text:style-name="tussenkopcur">Bent u het niet eens met de vergunning? </text:p>
            <text:p text:style-name="common-al">U kunt de gemeente Heerenveen binnen zes weken, na de datum waarop het besluit is bekendgemaakt, laten weten dat u het niet eens bent met de vergunning. Dit heet bezwaar maken. U kunt bezwaar maken als de vergunning tegen uw belangen ingaat. In deze periode kunt u ook de documenten met informatie over de vergunning bekijken. Voor informatie over het bekijken van de documenten of andere vragen kunt u ook bellen. Dit kan via het telefoonnummer +14 0513.</text:p>
            <text:p text:style-name="tussenkopcur">Wilt u de start van de activiteiten tegenhoude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3336</text:span><text:line-break/><text:date style:data-style-name="dag" text:fixed="true" text:date-value="2021-06-10"/><text:line-break/><text:date style:data-style-name="jaar" text:fixed="true" text:date-value="2021-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3336</text:span><text:date style:data-style-name="nicedate" text:fixed="true" text:date-value="2021-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83336</text:span><text:date style:data-style-name="nicedate" text:fixed="true" text:date-value="2021-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Openbare orde en veiligheid | Organisatie en beleid</meta:user-defined>
    <meta:user-defined meta:name="OVERHEIDop.referentienummer">AB2021-017</meta:user-defined>
    <meta:user-defined meta:name="DCTERMS.abstract">De burgemeester van de gemeente Heerenveen heeft een drank- en horecavergunning verleend voor het uitoefenen van een horecabedrijf aan de Paul Krugerkade 1 in Heerenveen. De vergunning is verleend op 8 juni 2021 met ons kenmerk AB2021-017. </meta:user-defined>
    <dc:language>nl</dc:language>
    <meta:user-defined meta:name="OVERHEID.EPSG28992/DC.spatial">190955 552795</meta:user-defined>
    <meta:user-defined meta:name="DC.title">Verlening van een drank- en horecavergunning, Paul Krugerkade 1 in Heerenveen</meta:user-defined>
    <meta:user-defined meta:name="OVERHEID.PostcodeHuisnummer/OVERHEIDop.postcodeHuisnummer">8441ER 1</meta:user-defined>
    <meta:user-defined meta:name="OVERHEIDop.straatnaam">Paul Krugerkade</meta:user-defined>
    <meta:user-defined meta:name="OVERHEIDop.woonplaats">Heerenveen</meta:user-defined>
    <meta:user-defined meta:name="DCTERMS.W3CDTF/DCTERMS.available">2021-06-10</meta:user-defined>
    <meta:user-defined meta:name="DCTERMS.W3CDTF/OVERHEIDop.jaargang">2021</meta:user-defined>
    <meta:user-defined meta:name="OVERHEIDop.publicationIssue">183336</meta:user-defined>
    <meta:user-defined meta:name="OVERHEIDop.GmbID/DC.identifier">gmb-2021-183336</meta:user-defined>
    <meta:user-defined meta:name="OVERHEIDop.versieInformatie"/>
  </office:meta>
</office:document-meta>
</file>