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GROTEN VAN EEN BERGING, BOUWEN VAN EEN CARPORT EN HET AANBRENGEN VAN EEN HEKWERK (TEN BEHOEVE VAN EEN DAKTERRAS) BURGEMEESTER FALKENAWEG 101 A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van een berging, bouwen van een carport en het aanbrengen van een hekwerk (ten behoeve van een dakterras) op het perceel Burgemeester Falkenaweg 101 A te Heerenveen (18 januari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7954</text:span><text:line-break/><text:date style:data-style-name="dag" text:fixed="true" text:date-value="2021-01-20"/><text:line-break/><text:date style:data-style-name="jaar" text:fixed="true" text:date-value="2021-01-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7954</text:span><text:date style:data-style-name="nicedate" text:fixed="true" text:date-value="2021-01-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7954</text:span><text:date style:data-style-name="nicedate" text:fixed="true" text:date-value="2021-01-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4/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1679.9 551834</meta:user-defined>
    <meta:user-defined meta:name="DC.title">VERLENING OMGEVINGSVERGUNNING, VERGROTEN VAN EEN BERGING, BOUWEN VAN EEN CARPORT EN HET AANBRENGEN VAN EEN HEKWERK (TEN BEHOEVE VAN EEN DAKTERRAS) BURGEMEESTER FALKENAWEG 101 A HEERENVEEN</meta:user-defined>
    <meta:user-defined meta:name="OVERHEID.PostcodeHuisnummer/OVERHEIDop.postcodeHuisnummer">8442LB 101</meta:user-defined>
    <meta:user-defined meta:name="OVERHEIDop.straatnaam">Burgemeester Falkenaweg</meta:user-defined>
    <meta:user-defined meta:name="OVERHEIDop.woonplaats">Heerenveen</meta:user-defined>
    <meta:user-defined meta:name="DCTERMS.W3CDTF/DCTERMS.available">2021-01-20</meta:user-defined>
    <meta:user-defined meta:name="DCTERMS.W3CDTF/OVERHEIDop.jaargang">2021</meta:user-defined>
    <meta:user-defined meta:name="OVERHEIDop.publicationIssue">17954</meta:user-defined>
    <meta:user-defined meta:name="OVERHEIDop.GmbID/DC.identifier">gmb-2021-17954</meta:user-defined>
    <meta:user-defined meta:name="OVERHEIDop.versieInformatie"/>
  </office:meta>
</office:document-meta>
</file>