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Op <text:span text:style-name="nadrukondlijn">14 juni 2021 om 18.30 uur</text:span> vindt er een openbare hoorzitting plaats over de afwijzing van het verzoek om handhaving inzake het bouwen in afwijking van de omgevingsvergunning op het adres Pean 1 te Nes. </text:p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Deze hoorzitting wordt in verband met de coronamaatregelen via videobellen (Teams) gehouden. Als u deze hoorzitting als toehoorder wilt bijwonen, kunt u dit doorgeven aan het secretariaat van de Commissie bezwaarschriften via het e-mailadres bezwaar@heerenveen.nl. De genoemde datum en tijd zijn onder voorbehoud.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8547</text:span><text:line-break/><text:date style:data-style-name="dag" text:fixed="true" text:date-value="2021-06-08"/><text:line-break/><text:date style:data-style-name="jaar" text:fixed="true" text:date-value="2021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8547</text:span><text:date style:data-style-name="nicedate" text:fixed="true" text:date-value="2021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8547</text:span><text:date style:data-style-name="nicedate" text:fixed="true" text:date-value="2021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2.22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/OVERHEID.category">Bestuur | Organisatie en beleid</meta:user-defined>
    <meta:user-defined meta:name="DCTERMS.abstract">agenda openbare hoorzitting Commissie bezwaarschriften gemeente Heerenveen</meta:user-defined>
    <dc:language>nl</dc:language>
    <meta:user-defined meta:name="OVERHEID.Gemeente/DC.spatial">Heerenveen</meta:user-defined>
    <meta:user-defined meta:name="DC.title">Openbare hoorzitting Commissie bezwaarschriften gemeente Heerenveen</meta:user-defined>
    <meta:user-defined meta:name="DCTERMS.W3CDTF/DCTERMS.available">2021-06-08</meta:user-defined>
    <meta:user-defined meta:name="DCTERMS.W3CDTF/OVERHEIDop.jaargang">2021</meta:user-defined>
    <meta:user-defined meta:name="OVERHEIDop.publicationIssue">178547</meta:user-defined>
    <meta:user-defined meta:name="OVERHEIDop.GmbID/DC.identifier">gmb-2021-178547</meta:user-defined>
    <meta:user-defined meta:name="OVERHEIDop.versieInformatie"/>
  </office:meta>
</office:document-meta>
</file>