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ELDEN VAN HET ONTREKKEN VAN GRONDWATER TEN BEHOEVE VAN HET INSPECTEREN VAN DE ONDERGRONDSE TANK INSTALLATIE, SCHANS 65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melden van het onttrekken van grondwater ten behoeve van het inspecteren van de ondergrondse tank installatie van het tankstation op het adres, Schans 65 A te Heerenveen.     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4565</text:span><text:line-break/><text:date style:data-style-name="dag" text:fixed="true" text:date-value="2021-06-04"/><text:line-break/><text:date style:data-style-name="jaar" text:fixed="true" text:date-value="2021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4565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4565</text:span><text:date style:data-style-name="nicedate" text:fixed="true" text:date-value="2021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0271.203 554005.029</meta:user-defined>
    <meta:user-defined meta:name="DC.title">MELDING WET MILIEUBEHEER, MELDEN VAN HET ONTREKKEN VAN GRONDWATER TEN BEHOEVE VAN HET INSPECTEREN VAN DE ONDERGRONDSE TANK INSTALLATIE, SCHANS 65 A HEERENVEEN</meta:user-defined>
    <meta:user-defined meta:name="OVERHEID.PostcodeHuisnummer/OVERHEIDop.postcodeHuisnummer">8441AC 65</meta:user-defined>
    <meta:user-defined meta:name="OVERHEIDop.straatnaam">Schans</meta:user-defined>
    <meta:user-defined meta:name="OVERHEIDop.woonplaats">Heerenveen</meta:user-defined>
    <meta:user-defined meta:name="DCTERMS.W3CDTF/DCTERMS.available">2021-06-04</meta:user-defined>
    <meta:user-defined meta:name="DCTERMS.W3CDTF/OVERHEIDop.jaargang">2021</meta:user-defined>
    <meta:user-defined meta:name="OVERHEIDop.publicationIssue">174565</meta:user-defined>
    <meta:user-defined meta:name="OVERHEIDop.GmbID/DC.identifier">gmb-2021-174565</meta:user-defined>
    <meta:user-defined meta:name="OVERHEIDop.versieInformatie"/>
  </office:meta>
</office:document-meta>
</file>