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nnyhof 7 1060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ennyhof 7 1060SM Amsterdam</text:p>
            <text:p text:style-name="common-al">Omschrijving: het realiseren van een uitbreiding aan de woning</text:p>
            <text:p text:style-name="common-al">Datum ontvangst: 31-05-2021</text:p>
            <text:p text:style-name="common-al">Zaaknummer: Z2021-NW001487</text:p>
            <text:p text:style-name="common-al">OLO nummer: 612408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2399</text:span><text:line-break/><text:date style:data-style-name="dag" text:fixed="true" text:date-value="2021-06-02"/><text:line-break/><text:date style:data-style-name="jaar" text:fixed="true" text:date-value="2021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2399</text:span><text:date style:data-style-name="nicedate" text:fixed="true" text:date-value="2021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2399</text:span><text:date style:data-style-name="nicedate" text:fixed="true" text:date-value="2021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realiseren van een uitbreiding aan de woning, OLO 6124081</meta:user-defined>
    <dc:language>nl</dc:language>
    <meta:user-defined meta:name="OVERHEID.EPSG28992/DC.spatial">114200.000084333 484566.000459914</meta:user-defined>
    <meta:user-defined meta:name="DC.title">Aanvraag omgevingsvergunning Pennyhof 7 1060SM Amsterdam</meta:user-defined>
    <meta:user-defined meta:name="OVERHEID.PostcodeHuisnummer/OVERHEIDop.postcodeHuisnummer">1060SM 7</meta:user-defined>
    <meta:user-defined meta:name="OVERHEIDop.straatnaam">Pennyhof</meta:user-defined>
    <meta:user-defined meta:name="OVERHEIDop.woonplaats">Amsterdam</meta:user-defined>
    <meta:user-defined meta:name="DCTERMS.W3CDTF/DCTERMS.available">2021-06-02</meta:user-defined>
    <meta:user-defined meta:name="DCTERMS.W3CDTF/OVERHEIDop.jaargang">2021</meta:user-defined>
    <meta:user-defined meta:name="OVERHEIDop.publicationIssue">172399</meta:user-defined>
    <meta:user-defined meta:name="OVERHEIDop.GmbID/DC.identifier">gmb-2021-172399</meta:user-defined>
    <meta:user-defined meta:name="OVERHEIDop.versieInformatie"/>
  </office:meta>
</office:document-meta>
</file>