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bereiden nieuw besluit bestemmingsplan Oostdijkseweg 26 Goedereede</text:p>
      <text:section text:name="zakelijke-mededeling_id1-3-2" text:style-name="zakelijke-mededeling">
        <text:section text:name="zakelijke-mededeling-tekst_id1-3-2-1" text:style-name="zakelijke-mededeling-tekst">
          <text:section text:name="tekst_id1-3-2-1-1" text:style-name="tekst">
            <text:p text:style-name="common-al">Hernieuwde vaststelling besluit bestemmingsplan Oostdijkseweg 26 Goedereede In 2017 heeft de gemeenteraad het bestemmingsplan Oostdijkseweg 26 Goedereede vastgesteld. Hiermee werd de bouw van een nieuwe woning mogelijk gemaakt. Het besluit van de gemeenteraad is door de Afdeling bestuursrechtspraak van de Raad van State vernietigd.</text:p>
            <text:p text:style-name="common-al">Het college legt nu, op basis van de eerder gevoerde openbare voorbereidingsprocedure, het bestemmingsplan in aangepaste vorm opnieuw aan de gemeenteraad voor. </text:p>
            <text:p text:style-name="common-al">Het bestemmingsplan zal naar verwachting in de gemeenteraad van juni of juli worden behandeld en zal vooraf zijn te raadplegen bij de raadsstukken op de website van de gemeen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169125</text:span><text:line-break/><text:date style:data-style-name="dag" text:fixed="true" text:date-value="2021-06-01"/><text:line-break/><text:date style:data-style-name="jaar" text:fixed="true" text:date-value="2021-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9125</text:span><text:date style:data-style-name="nicedate" text:fixed="true" text:date-value="2021-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9125</text:span><text:date style:data-style-name="nicedate" text:fixed="true" text:date-value="2021-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6/xml/MC-DRP-OverigeInformatie-Web-ZM.xml</meta:user-defined>
    <meta:user-defined meta:name="OVERHEID.Gemeente/DC.creator">Goeree-Overflakkee</meta:user-defined>
    <meta:user-defined meta:name="OVERHEID.Informatietype/DC.type">officiële publicatie</meta:user-defined>
    <meta:user-defined meta:name="OVERHEIDgvop.Informatietype/DC.type">Overige overheidsinformatie</meta:user-defined>
    <meta:user-defined meta:name="OVERHEID.Gemeente/OVERHEID.authority">Goeree-Overflakkee</meta:user-defined>
    <meta:user-defined meta:name="OVERHEID.Gemeente/DCTERMS.publisher">Goeree-Overflakkee</meta:user-defined>
    <meta:user-defined meta:name="OVERHEID.TaxonomieBeleidsagenda/OVERHEID.category">Ruimte en infrastructuur | Organisatie en beleid</meta:user-defined>
    <dc:language>nl</dc:language>
    <meta:user-defined meta:name="OVERHEID.EPSG28992/DC.spatial">57356.598 427895.55</meta:user-defined>
    <meta:user-defined meta:name="DC.title">Voorbereiden nieuw besluit bestemmingsplan Oostdijkseweg 26 Goedereede</meta:user-defined>
    <meta:user-defined meta:name="OVERHEIDop.straatnaam">Oostdijkseweg</meta:user-defined>
    <meta:user-defined meta:name="OVERHEIDop.woonplaats">Goedereede</meta:user-defined>
    <meta:user-defined meta:name="DCTERMS.W3CDTF/DCTERMS.available">2021-06-01</meta:user-defined>
    <meta:user-defined meta:name="DCTERMS.W3CDTF/OVERHEIDop.jaargang">2021</meta:user-defined>
    <meta:user-defined meta:name="OVERHEIDop.publicationIssue">169125</meta:user-defined>
    <meta:user-defined meta:name="OVERHEIDop.GmbID/DC.identifier">gmb-2021-169125</meta:user-defined>
    <meta:user-defined meta:name="OVERHEIDop.versieInformatie"/>
  </office:meta>
</office:document-meta>
</file>