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STIGEN VAN EEN MINICAMPING (STRIJDIG GEBRUIK), BIRSTUM 23 TE N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stigen van een minicamping (strijdig gebruik) op het perceel Birstum 23 te Nes  (23-05-2021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6003</text:span><text:line-break/><text:date style:data-style-name="dag" text:fixed="true" text:date-value="2021-05-28"/><text:line-break/><text:date style:data-style-name="jaar" text:fixed="true" text:date-value="2021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66003</text:span><text:date style:data-style-name="nicedate" text:fixed="true" text:date-value="2021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66003</text:span><text:date style:data-style-name="nicedate" text:fixed="true" text:date-value="2021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5731.352 565199.508</meta:user-defined>
    <meta:user-defined meta:name="DC.title">AANVRAAG OMGEVINGSVERGUNNING, VESTIGEN VAN EEN MINICAMPING (STRIJDIG GEBRUIK), BIRSTUM 23 TE NES</meta:user-defined>
    <meta:user-defined meta:name="OVERHEID.PostcodeHuisnummer/OVERHEIDop.postcodeHuisnummer">8494MZ 23</meta:user-defined>
    <meta:user-defined meta:name="OVERHEIDop.straatnaam">Birstum</meta:user-defined>
    <meta:user-defined meta:name="OVERHEIDop.woonplaats">Nes</meta:user-defined>
    <meta:user-defined meta:name="DCTERMS.W3CDTF/DCTERMS.available">2021-05-28</meta:user-defined>
    <meta:user-defined meta:name="DCTERMS.W3CDTF/OVERHEIDop.jaargang">2021</meta:user-defined>
    <meta:user-defined meta:name="OVERHEIDop.publicationIssue">166003</meta:user-defined>
    <meta:user-defined meta:name="OVERHEIDop.GmbID/DC.identifier">gmb-2021-166003</meta:user-defined>
    <meta:user-defined meta:name="OVERHEIDop.versieInformatie"/>
  </office:meta>
</office:document-meta>
</file>