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 Joan Melchior Kemperstraat 42-4 1051TS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Adres: Joan Melchior Kemperstraat 42-4 1051TS Amsterdam</text:p>
            <text:p text:style-name="common-al">Omschrijving: realiseren van een dakterras</text:p>
            <text:p text:style-name="common-al">Zaaknummer: Z2021-W001514</text:p>
            <text:p text:style-name="common-al">OLO nummer: 5945573</text:p>
            <text:p text:style-name="last-al">Door dit besluit is de beslistermijn met 6 weken verleng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65667</text:span><text:line-break/><text:date style:data-style-name="dag" text:fixed="true" text:date-value="2021-05-28"/><text:line-break/><text:date style:data-style-name="jaar" text:fixed="true" text:date-value="2021-05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165667</text:span><text:date style:data-style-name="nicedate" text:fixed="true" text:date-value="2021-05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165667</text:span><text:date style:data-style-name="nicedate" text:fixed="true" text:date-value="2021-05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1.16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gvop.Informatietype/DC.type">Beschikkingen | aanvraag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/OVERHEID.category">Ruimte en infrastructuur | Organisatie en beleid</meta:user-defined>
    <meta:user-defined meta:name="DCTERMS.abstract">realiseren van een dakterras</meta:user-defined>
    <dc:language>nl</dc:language>
    <meta:user-defined meta:name="OVERHEID.EPSG28992/DC.spatial">120101.000089723 488697.000462422</meta:user-defined>
    <meta:user-defined meta:name="DC.title">Verlenging beslistermijn omgevingsvergunning Joan Melchior Kemperstraat 42-4 1051TS Amsterdam</meta:user-defined>
    <meta:user-defined meta:name="OVERHEID.PostcodeHuisnummer/OVERHEIDop.postcodeHuisnummer">1051TS 42</meta:user-defined>
    <meta:user-defined meta:name="OVERHEIDop.straatnaam">Joan Melchior Kemperstraat</meta:user-defined>
    <meta:user-defined meta:name="OVERHEIDop.woonplaats">Amsterdam</meta:user-defined>
    <meta:user-defined meta:name="DCTERMS.W3CDTF/DCTERMS.available">2021-05-28</meta:user-defined>
    <meta:user-defined meta:name="DCTERMS.W3CDTF/OVERHEIDop.jaargang">2021</meta:user-defined>
    <meta:user-defined meta:name="OVERHEIDop.publicationIssue">165667</meta:user-defined>
    <meta:user-defined meta:name="OVERHEIDop.GmbID/DC.identifier">gmb-2021-165667</meta:user-defined>
    <meta:user-defined meta:name="OVERHEIDop.versieInformatie"/>
  </office:meta>
</office:document-meta>
</file>