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INSTANDHOUDEN VAN EEN UNIT (TERMIJNVERLENGING VAN 5 JAAR) DR G VAN SCHOUWENLAAN 2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instandhouden van een unit (termijnverlenging van 5 jaar) op het perceel Dr G Van Schouwenlaan 2 te Heerenveen (21-05-2021).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62751</text:span><text:line-break/><text:date style:data-style-name="dag" text:fixed="true" text:date-value="2021-05-26"/><text:line-break/><text:date style:data-style-name="jaar" text:fixed="true" text:date-value="2021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62751</text:span><text:date style:data-style-name="nicedate" text:fixed="true" text:date-value="2021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62751</text:span><text:date style:data-style-name="nicedate" text:fixed="true" text:date-value="2021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0639 553167</meta:user-defined>
    <meta:user-defined meta:name="DC.title">AANVRAAG OMGEVINGSVERGUNNING, INSTANDHOUDEN VAN EEN UNIT (TERMIJNVERLENGING VAN 5 JAAR) DR G VAN SCHOUWENLAAN 2 HEERENVEEN</meta:user-defined>
    <meta:user-defined meta:name="OVERHEID.PostcodeHuisnummer/OVERHEIDop.postcodeHuisnummer">8441CA 2</meta:user-defined>
    <meta:user-defined meta:name="OVERHEIDop.straatnaam">Dr G van Schouwenlaan</meta:user-defined>
    <meta:user-defined meta:name="OVERHEIDop.woonplaats">Heerenveen</meta:user-defined>
    <meta:user-defined meta:name="DCTERMS.W3CDTF/DCTERMS.available">2021-05-26</meta:user-defined>
    <meta:user-defined meta:name="DCTERMS.W3CDTF/OVERHEIDop.jaargang">2021</meta:user-defined>
    <meta:user-defined meta:name="OVERHEIDop.publicationIssue">162751</meta:user-defined>
    <meta:user-defined meta:name="OVERHEIDop.GmbID/DC.identifier">gmb-2021-162751</meta:user-defined>
    <meta:user-defined meta:name="OVERHEIDop.versieInformatie"/>
  </office:meta>
</office:document-meta>
</file>