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Strandeilandlaan 167 t/m 185, oneven Quashibastraat 50 (Centrumeiland blok 15, kavel 09) 1087VW Amsterdam 1087V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Strandeilandlaan 167 t/m 185, oneven Quashibastraat 50 (Centrumeiland blok 15, kavel 09) 1087VW Amsterdam 1087VW</text:p>
            <text:p text:style-name="common-al">Omschrijving: het aanpassen van de constructie van het appartementengebouw, waarvoor eerder een omgevingsvergunning is verleend onder kenmerk 4912425</text:p>
            <text:p text:style-name="common-al">Besluit: verleend</text:p>
            <text:p text:style-name="common-al">Verzonden naar aanvrager op: 19-05-2021</text:p>
            <text:p text:style-name="common-al">Zaaknummer: Z2021-O001811</text:p>
            <text:p text:style-name="common-al">OLO nummer: 5990355</text:p>
            <text:p text:style-name="common-al">Het besluit en bijbehorende stukken kunt u per e-mail ontvangen. Stuur een verzoek naar <text:a xlink:href="mailto:stadsloket.oost.vergunningen.dvl@amsterdam.nl?Subject=Dossiernummer Z2021-O001811" xlink:type="simple">stadsloket.oost.vergunningen.dvl@amsterdam.nl</text:a> en vermeld daarin straatnaam, huisnummer en Zaak- en OLO nummer.</text:p>
            <text:p text:style-name="common-al">Bezwaar maken tegen dit besluit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Voorzieningenrechter van de rechtbank Amsterdam</text:p>
            <text:p text:style-name="common-al">Afdeling publiekrecht, team bestuursrecht algemeen</text:p>
            <text:p text:style-name="common-al">Postbus 75850</text:p>
            <text:p text:style-name="common-al">1070 AW AMSTERDAM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9723</text:span><text:line-break/><text:date style:data-style-name="dag" text:fixed="true" text:date-value="2021-05-25"/><text:line-break/><text:date style:data-style-name="jaar" text:fixed="true" text:date-value="2021-05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9723</text:span><text:date style:data-style-name="nicedate" text:fixed="true" text:date-value="2021-05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9723</text:span><text:date style:data-style-name="nicedate" text:fixed="true" text:date-value="2021-05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/OVERHEID.category">Ruimte en infrastructuur | Organisatie en beleid</meta:user-defined>
    <meta:user-defined meta:name="DCTERMS.abstract">het aanpassen van de constructie van het appartementengebouw, waarvoor eerder een omgevingsvergunning is verleend onder kenmerk 4912425</meta:user-defined>
    <dc:language>nl</dc:language>
    <meta:user-defined meta:name="OVERHEID.EPSG28992/DC.spatial">129752.647454064 484764.472231534</meta:user-defined>
    <meta:user-defined meta:name="DC.title">Besluit omgevingsvergunning reguliere procedure Strandeilandlaan 167 t/m 185, oneven Quashibastraat 50 (Centrumeiland blok 15, kavel 09) 1087VW Amsterdam 1087VW</meta:user-defined>
    <meta:user-defined meta:name="OVERHEID.PostcodeHuisnummer/OVERHEIDop.postcodeHuisnummer">1087VW 185</meta:user-defined>
    <meta:user-defined meta:name="OVERHEIDop.straatnaam">Strandeilandlaan</meta:user-defined>
    <meta:user-defined meta:name="OVERHEIDop.woonplaats">Amsterdam</meta:user-defined>
    <meta:user-defined meta:name="DCTERMS.W3CDTF/DCTERMS.available">2021-05-25</meta:user-defined>
    <meta:user-defined meta:name="DCTERMS.W3CDTF/OVERHEIDop.jaargang">2021</meta:user-defined>
    <meta:user-defined meta:name="OVERHEIDop.publicationIssue">159723</meta:user-defined>
    <meta:user-defined meta:name="OVERHEIDop.GmbID/DC.identifier">gmb-2021-159723</meta:user-defined>
    <meta:user-defined meta:name="OVERHEIDop.versieInformatie"/>
  </office:meta>
</office:document-meta>
</file>