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aanleggen van een parkeervoorziening bij een woning, Marco Pololaan 458 te Utrecht,  HZ_WABO-21-122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co Pololaan 458 te Utrecht</text:p>
            <text:p text:style-name="common-al">HZ_WABO-21-12270</text:p>
            <text:p text:style-name="common-al">Toelichting: het aanleggen van een parkeervoorziening bij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3985</text:span><text:line-break/><text:date style:data-style-name="dag" text:fixed="true" text:date-value="2021-05-19"/><text:line-break/><text:date style:data-style-name="jaar" text:fixed="true" text:date-value="2021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3985</text:span><text:date style:data-style-name="nicedate" text:fixed="true" text:date-value="2021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3985</text:span><text:date style:data-style-name="nicedate" text:fixed="true" text:date-value="2021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5376.15 453057.35</meta:user-defined>
    <meta:user-defined meta:name="DC.title">Verlenging beslistermijn omgevingsvergunning, het aanleggen van een parkeervoorziening bij een woning, Marco Pololaan 458 te Utrecht,  HZ_WABO-21-12270</meta:user-defined>
    <meta:user-defined meta:name="OVERHEID.PostcodeHuisnummer/OVERHEIDop.postcodeHuisnummer">3526GT 458</meta:user-defined>
    <meta:user-defined meta:name="OVERHEIDop.straatnaam">Marco Pololaan</meta:user-defined>
    <meta:user-defined meta:name="OVERHEIDop.woonplaats">Utrecht</meta:user-defined>
    <meta:user-defined meta:name="DCTERMS.W3CDTF/DCTERMS.available">2021-05-19</meta:user-defined>
    <meta:user-defined meta:name="DCTERMS.W3CDTF/OVERHEIDop.jaargang">2021</meta:user-defined>
    <meta:user-defined meta:name="OVERHEIDop.publicationIssue">153985</meta:user-defined>
    <meta:user-defined meta:name="OVERHEIDop.GmbID/DC.identifier">gmb-2021-153985</meta:user-defined>
    <meta:user-defined meta:name="OVERHEIDop.versieInformatie"/>
  </office:meta>
</office:document-meta>
</file>