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APPARTEMENTSGEBOUW (35 WONINGEN, BERGINGEN EN TOEGANGSPARTIJEN) EN 2 WONINGEN (BEIDE TER VERVANGING VAN 2 KANTOORPANDEN), HOEK NIEUWSTRAAT – HEIDEBUREN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appartementsgebouw (35 woningen, bergingen en toegangspartijen) en 2 woningen (beide ter vervanging van 2 kantoorpanden) op het perceel hoek Nieuwstraat - Heideburen te Heerenveen  (indieningsdatum 18-03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2673</text:span><text:line-break/><text:date style:data-style-name="dag" text:fixed="true" text:date-value="2021-05-17"/><text:line-break/><text:date style:data-style-name="jaar" text:fixed="true" text:date-value="2021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73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73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203.833 552801.915</meta:user-defined>
    <meta:user-defined meta:name="DC.title">VERLENGING BESLISTERMIJN AANVRAAG OMGEVINGSVERGUNNING, BOUWEN VAN EEN APPARTEMENTSGEBOUW (35 WONINGEN, BERGINGEN EN TOEGANGSPARTIJEN) EN 2 WONINGEN (BEIDE TER VERVANGING VAN 2 KANTOORPANDEN), HOEK NIEUWSTRAAT – HEIDEBUREN HEERENVEEN</meta:user-defined>
    <meta:user-defined meta:name="OVERHEID.PostcodeHuisnummer/OVERHEIDop.postcodeHuisnummer">8441GL 7</meta:user-defined>
    <meta:user-defined meta:name="OVERHEIDop.straatnaam">Heideburen</meta:user-defined>
    <meta:user-defined meta:name="OVERHEIDop.woonplaats">Heerenveen</meta:user-defined>
    <meta:user-defined meta:name="DCTERMS.W3CDTF/DCTERMS.available">2021-05-17</meta:user-defined>
    <meta:user-defined meta:name="DCTERMS.W3CDTF/OVERHEIDop.jaargang">2021</meta:user-defined>
    <meta:user-defined meta:name="OVERHEIDop.publicationIssue">152673</meta:user-defined>
    <meta:user-defined meta:name="OVERHEIDop.GmbID/DC.identifier">gmb-2021-152673</meta:user-defined>
    <meta:user-defined meta:name="OVERHEIDop.versieInformatie"/>
  </office:meta>
</office:document-meta>
</file>