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optrekken van de achtergevel en het bouwen van een dakkapel aan de voorzijde van een woning, Constant Erzeijstraat 9 te Utrecht,  HZ_WABO-21-102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onstant Erzeijstraat 9 te Utrecht</text:p>
            <text:p text:style-name="common-al">HZ_WABO-21-10232</text:p>
            <text:p text:style-name="common-al">Toelichting: het optrekken van de achtergevel en het bouwen van een dakkapel aan de voorzijde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0680</text:span><text:line-break/><text:date style:data-style-name="dag" text:fixed="true" text:date-value="2021-05-14"/><text:line-break/><text:date style:data-style-name="jaar" text:fixed="true" text:date-value="2021-05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0680</text:span><text:date style:data-style-name="nicedate" text:fixed="true" text:date-value="2021-05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0680</text:span><text:date style:data-style-name="nicedate" text:fixed="true" text:date-value="2021-05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6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6655.64 453188.47</meta:user-defined>
    <meta:user-defined meta:name="DC.title">Verlenging beslistermijn omgevingsvergunning, het optrekken van de achtergevel en het bouwen van een dakkapel aan de voorzijde van een woning, Constant Erzeijstraat 9 te Utrecht,  HZ_WABO-21-10232</meta:user-defined>
    <meta:user-defined meta:name="OVERHEID.PostcodeHuisnummer/OVERHEIDop.postcodeHuisnummer">3523VS 9</meta:user-defined>
    <meta:user-defined meta:name="OVERHEIDop.straatnaam">Constant Erzeijstraat</meta:user-defined>
    <meta:user-defined meta:name="OVERHEIDop.woonplaats">Utrecht</meta:user-defined>
    <meta:user-defined meta:name="DCTERMS.W3CDTF/DCTERMS.available">2021-05-14</meta:user-defined>
    <meta:user-defined meta:name="DCTERMS.W3CDTF/OVERHEIDop.jaargang">2021</meta:user-defined>
    <meta:user-defined meta:name="OVERHEIDop.publicationIssue">150680</meta:user-defined>
    <meta:user-defined meta:name="OVERHEIDop.GmbID/DC.identifier">gmb-2021-150680</meta:user-defined>
    <meta:user-defined meta:name="OVERHEIDop.versieInformatie"/>
  </office:meta>
</office:document-meta>
</file>