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Ruysdaelkade 85-H 1072A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Ruysdaelkade 85-H 1072AL Amsterdam</text:p>
            <text:p text:style-name="common-al">Omschrijving: voor het uitvoeren constructieve doorbraken, realiseren van een Frans balkon aan de achterzijde ter hoogte van eerste verdieping en het bouwkundig splitsen met bestemming hiervan tot twee woningen.</text:p>
            <text:p text:style-name="common-al">Besluit: verleend</text:p>
            <text:p text:style-name="common-al">Verzonden naar aanvrager op: 07-05-2021</text:p>
            <text:p text:style-name="common-al">Zaaknummer: Z2020-Z084636</text:p>
            <text:p text:style-name="common-al">OLO nummer: 5688743</text:p>
            <text:p text:style-name="common-al">Het besluit en bijbehorende stukken kunt u per e-mail ontvangen. Stuur een verzoek naar <text:a xlink:href="mailto:stadsloket.zuid.vergunningen.dvl@amsterdam.nl?Subject=Dossiernummer Z2020-Z084636" xlink:type="simple">stadsloket.zuid.vergunningen.dvl@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8757</text:span><text:line-break/><text:date style:data-style-name="dag" text:fixed="true" text:date-value="2021-05-12"/><text:line-break/><text:date style:data-style-name="jaar" text:fixed="true" text:date-value="2021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8757</text:span><text:date style:data-style-name="nicedate" text:fixed="true" text:date-value="2021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8757</text:span><text:date style:data-style-name="nicedate" text:fixed="true" text:date-value="2021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uitvoeren constructieve doorbraken, realiseren van een Frans balkon aan de achterzijde ter hoogte van eerste verdieping en het bouwkundig splitsen met</meta:user-defined>
    <dc:language>nl</dc:language>
    <meta:user-defined meta:name="OVERHEID.EPSG28992/DC.spatial">120930.000090442 485460.000460514</meta:user-defined>
    <meta:user-defined meta:name="DC.title">Besluit omgevingsvergunning reguliere procedure Ruysdaelkade 85-H 1072AL Amsterdam</meta:user-defined>
    <meta:user-defined meta:name="OVERHEID.PostcodeHuisnummer/OVERHEIDop.postcodeHuisnummer">1072AL 85</meta:user-defined>
    <meta:user-defined meta:name="OVERHEIDop.straatnaam">Ruysdaelkade</meta:user-defined>
    <meta:user-defined meta:name="OVERHEIDop.woonplaats">Amsterdam</meta:user-defined>
    <meta:user-defined meta:name="DCTERMS.W3CDTF/DCTERMS.available">2021-05-12</meta:user-defined>
    <meta:user-defined meta:name="DCTERMS.W3CDTF/OVERHEIDop.jaargang">2021</meta:user-defined>
    <meta:user-defined meta:name="OVERHEIDop.publicationIssue">148757</meta:user-defined>
    <meta:user-defined meta:name="OVERHEIDop.GmbID/DC.identifier">gmb-2021-148757</meta:user-defined>
    <meta:user-defined meta:name="OVERHEIDop.versieInformatie"/>
  </office:meta>
</office:document-meta>
</file>