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UITVOEREN VAN WEGWERKZAAMHEDEN, K R POSTSTRAAT AFRIT 12, A3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geluid verleend in verband met het uitvoeren van wegwerkzaamheden (waaronder freeswerkzaamheden) aan de oostzijde van het viaduct aan de K R Poststraat, afrit 12, A32 te Heerenveen van 10 juli tot en met 22 augustus 2021 van 07.00 -23.00 en indien nodig van 23.00 – 7.00 en op zondagen.</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5720</text:span><text:line-break/><text:date style:data-style-name="dag" text:fixed="true" text:date-value="2021-05-10"/><text:line-break/><text:date style:data-style-name="jaar" text:fixed="true" text:date-value="2021-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45720</text:span><text:date style:data-style-name="nicedate" text:fixed="true" text:date-value="2021-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45720</text:span><text:date style:data-style-name="nicedate" text:fixed="true" text:date-value="2021-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Verkeer | Organisatie en beleid</meta:user-defined>
    <dc:language>nl</dc:language>
    <meta:user-defined meta:name="OVERHEID.EPSG28992/DC.spatial">191694.946 553263.288</meta:user-defined>
    <meta:user-defined meta:name="DC.title">VERLENING ONTHEFFING GELUID, UITVOEREN VAN WEGWERKZAAMHEDEN, K R POSTSTRAAT AFRIT 12, A32, HEERENVEEN</meta:user-defined>
    <meta:user-defined meta:name="OVERHEID.PostcodeHuisnummer/OVERHEIDop.postcodeHuisnummer">8448EA 11</meta:user-defined>
    <meta:user-defined meta:name="OVERHEIDop.straatnaam">Stadionweg</meta:user-defined>
    <meta:user-defined meta:name="OVERHEIDop.woonplaats">Heerenveen</meta:user-defined>
    <meta:user-defined meta:name="DCTERMS.W3CDTF/DCTERMS.available">2021-05-10</meta:user-defined>
    <meta:user-defined meta:name="DCTERMS.W3CDTF/OVERHEIDop.jaargang">2021</meta:user-defined>
    <meta:user-defined meta:name="OVERHEIDop.publicationIssue">145720</meta:user-defined>
    <meta:user-defined meta:name="OVERHEIDop.GmbID/DC.identifier">gmb-2021-145720</meta:user-defined>
    <meta:user-defined meta:name="OVERHEIDop.versieInformatie"/>
  </office:meta>
</office:document-meta>
</file>