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UNIT (TEN BEHOEVE VAN EEN METERKAST EN SANITAIRE VOORZIENING) EN EEN HEKWERK, INNOVATIELAAN NAAST NUMMER 17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unit (ten behoeve van een meterkast en sanitaire voorziening) en een hekwerk  op het perceel innovatielaan naast nummer 17 te Heerenveen  (04 mei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2081</text:span><text:line-break/><text:date style:data-style-name="dag" text:fixed="true" text:date-value="2021-05-06"/><text:line-break/><text:date style:data-style-name="jaar" text:fixed="true" text:date-value="2021-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42081</text:span><text:date style:data-style-name="nicedate" text:fixed="true" text:date-value="2021-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42081</text:span><text:date style:data-style-name="nicedate" text:fixed="true" text:date-value="2021-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8331.531 553859.715</meta:user-defined>
    <meta:user-defined meta:name="DC.title">VERLENING OMGEVINGSVERGUNNING, PLAATSEN VAN EEN UNIT (TEN BEHOEVE VAN EEN METERKAST EN SANITAIRE VOORZIENING) EN EEN HEKWERK, INNOVATIELAAN NAAST NUMMER 17 TE HEERENVEEN.</meta:user-defined>
    <meta:user-defined meta:name="OVERHEID.PostcodeHuisnummer/OVERHEIDop.postcodeHuisnummer">8447SN 17</meta:user-defined>
    <meta:user-defined meta:name="OVERHEIDop.straatnaam">Innovatielaan</meta:user-defined>
    <meta:user-defined meta:name="OVERHEIDop.woonplaats">Heerenveen</meta:user-defined>
    <meta:user-defined meta:name="DCTERMS.W3CDTF/DCTERMS.available">2021-05-06</meta:user-defined>
    <meta:user-defined meta:name="DCTERMS.W3CDTF/OVERHEIDop.jaargang">2021</meta:user-defined>
    <meta:user-defined meta:name="OVERHEIDop.publicationIssue">142081</meta:user-defined>
    <meta:user-defined meta:name="OVERHEIDop.GmbID/DC.identifier">gmb-2021-142081</meta:user-defined>
    <meta:user-defined meta:name="OVERHEIDop.versieInformatie"/>
  </office:meta>
</office:document-meta>
</file>