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INRICHTEN VAN EEN PARKEERTERREIN, AANLEG VAN RIOLERING EN HET PLAATSEN VAN DAMWANDEN (VERVANGING), IT ACHTEROM TEGENOVER NR 1, MOUNEDYK NABIJ NR 9 T/M 29 (ONEVEN), ULBE TWIJNSTRAWEI NABIJ NR 2 T/M 18 (EVEN)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inrichten van een parkeerterrein, aanleg van riolering en het plaatsen van damwanden (vervanging) op het perceel it Achterom tegenover nummer 1, Mounedyk nabij nummers 9 tot en met 29 (oneven), Ulbe Twijnstrawei nabij nummers 2 tot en met 18 (even) te Akkrum  (28-04-2021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9733</text:span><text:line-break/><text:date style:data-style-name="dag" text:fixed="true" text:date-value="2021-05-05"/><text:line-break/><text:date style:data-style-name="jaar" text:fixed="true" text:date-value="2021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9733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9733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5169.485 562443.674</meta:user-defined>
    <meta:user-defined meta:name="DC.title">AANVRAAG OMGEVINGSVERGUNNING, INRICHTEN VAN EEN PARKEERTERREIN, AANLEG VAN RIOLERING EN HET PLAATSEN VAN DAMWANDEN (VERVANGING), IT ACHTEROM TEGENOVER NR 1, MOUNEDYK NABIJ NR 9 T/M 29 (ONEVEN), ULBE TWIJNSTRAWEI NABIJ NR 2 T/M 18 (EVEN) TE AKKRUM</meta:user-defined>
    <meta:user-defined meta:name="OVERHEID.PostcodeHuisnummer/OVERHEIDop.postcodeHuisnummer">8491BV 1</meta:user-defined>
    <meta:user-defined meta:name="OVERHEIDop.straatnaam">It Achterom</meta:user-defined>
    <meta:user-defined meta:name="OVERHEIDop.woonplaats">Akkrum</meta:user-defined>
    <meta:user-defined meta:name="DCTERMS.W3CDTF/DCTERMS.available">2021-05-05</meta:user-defined>
    <meta:user-defined meta:name="DCTERMS.W3CDTF/OVERHEIDop.jaargang">2021</meta:user-defined>
    <meta:user-defined meta:name="OVERHEIDop.publicationIssue">139733</meta:user-defined>
    <meta:user-defined meta:name="OVERHEIDop.GmbID/DC.identifier">gmb-2021-139733</meta:user-defined>
    <meta:user-defined meta:name="OVERHEIDop.versieInformatie"/>
  </office:meta>
</office:document-meta>
</file>