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PLAATSEN VAN EEN INKOOPSTATIOM (TEN BEHOEVE VAN EEN NIEUWE NETAANSLUITING), WETTERWILLE 2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inkoopstation (ten behoeve van een nieuwe netaansluiting) op het perceel Wetterwille 21 te Heerenveen  (28-04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36798</text:span><text:line-break/><text:date style:data-style-name="dag" text:fixed="true" text:date-value="2021-05-03"/><text:line-break/><text:date style:data-style-name="jaar" text:fixed="true" text:date-value="2021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6798</text:span><text:date style:data-style-name="nicedate" text:fixed="true" text:date-value="2021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36798</text:span><text:date style:data-style-name="nicedate" text:fixed="true" text:date-value="2021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9028.443 554505.993</meta:user-defined>
    <meta:user-defined meta:name="DC.title">AANVRAAG OMGEVINGSVERGUNNING,PLAATSEN VAN EEN INKOOPSTATIOM (TEN BEHOEVE VAN EEN NIEUWE NETAANSLUITING), WETTERWILLE 21 HEERENVEEN</meta:user-defined>
    <meta:user-defined meta:name="OVERHEID.PostcodeHuisnummer/OVERHEIDop.postcodeHuisnummer">8447GB 21</meta:user-defined>
    <meta:user-defined meta:name="OVERHEIDop.straatnaam">Wetterwille</meta:user-defined>
    <meta:user-defined meta:name="OVERHEIDop.woonplaats">Heerenveen</meta:user-defined>
    <meta:user-defined meta:name="DCTERMS.W3CDTF/DCTERMS.available">2021-05-03</meta:user-defined>
    <meta:user-defined meta:name="DCTERMS.W3CDTF/OVERHEIDop.jaargang">2021</meta:user-defined>
    <meta:user-defined meta:name="OVERHEIDop.publicationIssue">136798</meta:user-defined>
    <meta:user-defined meta:name="OVERHEIDop.GmbID/DC.identifier">gmb-2021-136798</meta:user-defined>
    <meta:user-defined meta:name="OVERHEIDop.versieInformatie"/>
  </office:meta>
</office:document-meta>
</file>