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PLAATSEN VAN EEN HEKWERK EN UNIT (TEN BEHOEVE VAN METERKAST EN SANITAIRE VOORZIENING) (TIJDELIJK VOOR 10 JAAR), INNOVATIELAAN NAAST NUMMER 17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een hekwerk en unit (ten behoeve van meterkast en sanitaire voorziening) (tijdelijk voor 10 jaar) op het perceel Innovatie naast nummer 17 te Heerenveen (indieningsdatum 01-03-2021).</text:p>
            <text:p text:style-name="common-al"/>
            <text:p text:style-name="common-al">De beslistermijn wordt met 2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28355</text:span><text:line-break/><text:date style:data-style-name="dag" text:fixed="true" text:date-value="2021-04-23"/><text:line-break/><text:date style:data-style-name="jaar" text:fixed="true" text:date-value="2021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28355</text:span><text:date style:data-style-name="nicedate" text:fixed="true" text:date-value="2021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28355</text:span><text:date style:data-style-name="nicedate" text:fixed="true" text:date-value="2021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8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88336.604 553856.068</meta:user-defined>
    <meta:user-defined meta:name="DC.title">VERLENGING BESLISTERMIJN AANVRAAG OMGEVINGSVERGUNNING, PLAATSEN VAN EEN HEKWERK EN UNIT (TEN BEHOEVE VAN METERKAST EN SANITAIRE VOORZIENING) (TIJDELIJK VOOR 10 JAAR), INNOVATIELAAN NAAST NUMMER 17 HEERENVEEN</meta:user-defined>
    <meta:user-defined meta:name="OVERHEID.PostcodeHuisnummer/OVERHEIDop.postcodeHuisnummer">8447SN 17</meta:user-defined>
    <meta:user-defined meta:name="OVERHEIDop.straatnaam">Innovatielaan</meta:user-defined>
    <meta:user-defined meta:name="OVERHEIDop.woonplaats">Heerenveen</meta:user-defined>
    <meta:user-defined meta:name="DCTERMS.W3CDTF/DCTERMS.available">2021-04-23</meta:user-defined>
    <meta:user-defined meta:name="DCTERMS.W3CDTF/OVERHEIDop.jaargang">2021</meta:user-defined>
    <meta:user-defined meta:name="OVERHEIDop.publicationIssue">128355</meta:user-defined>
    <meta:user-defined meta:name="OVERHEIDop.GmbID/DC.identifier">gmb-2021-128355</meta:user-defined>
    <meta:user-defined meta:name="OVERHEIDop.versieInformatie"/>
  </office:meta>
</office:document-meta>
</file>