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AIRCO UNIT AAN EEN WONING, J H KRUISSTRAAT 2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airco unit aan een woning op het perceel J H Kruisstraat 2 A te Heerenveen (19 april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422</text:span><text:line-break/><text:date style:data-style-name="dag" text:fixed="true" text:date-value="2021-04-21"/><text:line-break/><text:date style:data-style-name="jaar" text:fixed="true" text:date-value="2021-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422</text:span><text:date style:data-style-name="nicedate" text:fixed="true" text:date-value="2021-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422</text:span><text:date style:data-style-name="nicedate" text:fixed="true" text:date-value="2021-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284 553471</meta:user-defined>
    <meta:user-defined meta:name="DC.title">VERLENING OMGEVINGSVERGUNNING, AANBRENGEN VAN EEN AIRCO UNIT AAN EEN WONING, J H KRUISSTRAAT 2 A HEERENVEEN</meta:user-defined>
    <meta:user-defined meta:name="OVERHEID.PostcodeHuisnummer/OVERHEIDop.postcodeHuisnummer">8441BV 2</meta:user-defined>
    <meta:user-defined meta:name="OVERHEIDop.straatnaam">J H Kruisstraat</meta:user-defined>
    <meta:user-defined meta:name="OVERHEIDop.woonplaats">Heerenveen</meta:user-defined>
    <meta:user-defined meta:name="DCTERMS.W3CDTF/DCTERMS.available">2021-04-21</meta:user-defined>
    <meta:user-defined meta:name="DCTERMS.W3CDTF/OVERHEIDop.jaargang">2021</meta:user-defined>
    <meta:user-defined meta:name="OVERHEIDop.publicationIssue">124422</meta:user-defined>
    <meta:user-defined meta:name="OVERHEIDop.GmbID/DC.identifier">gmb-2021-124422</meta:user-defined>
    <meta:user-defined meta:name="OVERHEIDop.versieInformatie"/>
  </office:meta>
</office:document-meta>
</file>