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WOONUNIT (TIJDELIJK VOOR 2 JAAR) WARNIAHUZEN 5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woonunit (tijdelijk voor 2 jaar) op het perceel Warniahúzen 5 te Aldeboarn (14 april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18628</text:span><text:line-break/><text:date style:data-style-name="dag" text:fixed="true" text:date-value="2021-04-16"/><text:line-break/><text:date style:data-style-name="jaar" text:fixed="true" text:date-value="2021-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8628</text:span><text:date style:data-style-name="nicedate" text:fixed="true" text:date-value="2021-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18628</text:span><text:date style:data-style-name="nicedate" text:fixed="true" text:date-value="2021-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0775.565 565572.869</meta:user-defined>
    <meta:user-defined meta:name="DC.title">VERLENING OMGEVINGSVERGUNNING, PLAATSEN VAN EEN WOONUNIT (TIJDELIJK VOOR 2 JAAR) WARNIAHUZEN 5 ALDEBOARN</meta:user-defined>
    <meta:user-defined meta:name="OVERHEID.PostcodeHuisnummer/OVERHEIDop.postcodeHuisnummer">8495NE 5</meta:user-defined>
    <meta:user-defined meta:name="OVERHEIDop.straatnaam">Warniahúzen</meta:user-defined>
    <meta:user-defined meta:name="OVERHEIDop.woonplaats">Aldeboarn</meta:user-defined>
    <meta:user-defined meta:name="DCTERMS.W3CDTF/DCTERMS.available">2021-04-16</meta:user-defined>
    <meta:user-defined meta:name="DCTERMS.W3CDTF/OVERHEIDop.jaargang">2021</meta:user-defined>
    <meta:user-defined meta:name="OVERHEIDop.publicationIssue">118628</meta:user-defined>
    <meta:user-defined meta:name="OVERHEIDop.GmbID/DC.identifier">gmb-2021-118628</meta:user-defined>
    <meta:user-defined meta:name="OVERHEIDop.versieInformatie"/>
  </office:meta>
</office:document-meta>
</file>