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2 BRUGGEN (VERVANGING), ALBERT MOL’S MENNINGE NABIJ NUMMER 5 TJALLEBERD EN BRANDELEANE (ACHTER MARIJKEMUOI-WEI NUMMER 22)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2 bruggen (vervanging) op het perceel Albert Mol's Menninge nabij nummer 5 te Tjalleberd en Brandeleane (achter Marijkemuoi-wei nummer 21) te Oranjewoud (09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3587</text:span><text:line-break/><text:date style:data-style-name="dag" text:fixed="true" text:date-value="2021-04-13"/><text:line-break/><text:date style:data-style-name="jaar" text:fixed="true" text:date-value="2021-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3587</text:span><text:date style:data-style-name="nicedate" text:fixed="true" text:date-value="2021-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3587</text:span><text:date style:data-style-name="nicedate" text:fixed="true" text:date-value="2021-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398.977 557923.52</meta:user-defined>
    <meta:user-defined meta:name="OVERHEID.EPSG28992/DC.spatial">194894 551980</meta:user-defined>
    <meta:user-defined meta:name="DC.title">VERLENING OMGEVINGSVERGUNNING, BOUWEN VAN 2 BRUGGEN (VERVANGING), ALBERT MOL’S MENNINGE NABIJ NUMMER 5 TJALLEBERD EN BRANDELEANE (ACHTER MARIJKEMUOI-WEI NUMMER 22) ORANJEWOUD</meta:user-defined>
    <meta:user-defined meta:name="OVERHEID.PostcodeHuisnummer/OVERHEIDop.postcodeHuisnummer">8458CN 5</meta:user-defined>
    <meta:user-defined meta:name="OVERHEID.PostcodeHuisnummer/OVERHEIDop.postcodeHuisnummer">8453JG 21</meta:user-defined>
    <meta:user-defined meta:name="OVERHEIDop.straatnaam">Albert Mol's Menninge</meta:user-defined>
    <meta:user-defined meta:name="OVERHEIDop.straatnaam">Marijkemuoi-wei</meta:user-defined>
    <meta:user-defined meta:name="OVERHEIDop.woonplaats">Tjalleberd</meta:user-defined>
    <meta:user-defined meta:name="OVERHEIDop.woonplaats">Oranjewoud</meta:user-defined>
    <meta:user-defined meta:name="DCTERMS.W3CDTF/DCTERMS.available">2021-04-13</meta:user-defined>
    <meta:user-defined meta:name="DCTERMS.W3CDTF/OVERHEIDop.jaargang">2021</meta:user-defined>
    <meta:user-defined meta:name="OVERHEIDop.publicationIssue">113587</meta:user-defined>
    <meta:user-defined meta:name="OVERHEIDop.GmbID/DC.identifier">gmb-2021-113587</meta:user-defined>
    <meta:user-defined meta:name="OVERHEIDop.versieInformatie"/>
  </office:meta>
</office:document-meta>
</file>