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rnieuwen van de kozijnen van een bibliotheek, Gloriantdreef 1 te Utrecht,  HZ_WABO-21-04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loriantdreef 1 te Utrecht</text:p>
            <text:p text:style-name="common-al">HZ_WABO-21-04026</text:p>
            <text:p text:style-name="common-al">Toelichting: het vernieuwen van de kozijnen van een bibliothee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2833</text:span><text:line-break/><text:date style:data-style-name="dag" text:fixed="true" text:date-value="2021-04-13"/><text:line-break/><text:date style:data-style-name="jaar" text:fixed="true" text:date-value="2021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12833</text:span><text:date style:data-style-name="nicedate" text:fixed="true" text:date-value="2021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12833</text:span><text:date style:data-style-name="nicedate" text:fixed="true" text:date-value="2021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6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6097.47 458551.96</meta:user-defined>
    <meta:user-defined meta:name="DC.title">Verlenging beslistermijn omgevingsvergunning, het vernieuwen van de kozijnen van een bibliotheek, Gloriantdreef 1 te Utrecht,  HZ_WABO-21-04026</meta:user-defined>
    <meta:user-defined meta:name="OVERHEID.PostcodeHuisnummer/OVERHEIDop.postcodeHuisnummer">3562KW 1</meta:user-defined>
    <meta:user-defined meta:name="OVERHEIDop.straatnaam">Gloriantdreef</meta:user-defined>
    <meta:user-defined meta:name="OVERHEIDop.woonplaats">Utrecht</meta:user-defined>
    <meta:user-defined meta:name="DCTERMS.W3CDTF/DCTERMS.available">2021-04-13</meta:user-defined>
    <meta:user-defined meta:name="DCTERMS.W3CDTF/OVERHEIDop.jaargang">2021</meta:user-defined>
    <meta:user-defined meta:name="OVERHEIDop.publicationIssue">112833</meta:user-defined>
    <meta:user-defined meta:name="OVERHEIDop.GmbID/DC.identifier">gmb-2021-112833</meta:user-defined>
    <meta:user-defined meta:name="OVERHEIDop.versieInformatie"/>
  </office:meta>
</office:document-meta>
</file>