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PLAATSEN VAN EEN AIRCO UNIT AAN DE GEVEL, J H KRUISSTRAAT 2 A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plaatsen van een airco unit aan de gevel op het perceel J H Kruisstraat 2 A te Heerenveen (31-03-2021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09516</text:span><text:line-break/><text:date style:data-style-name="dag" text:fixed="true" text:date-value="2021-04-09"/><text:line-break/><text:date style:data-style-name="jaar" text:fixed="true" text:date-value="2021-04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09516</text:span><text:date style:data-style-name="nicedate" text:fixed="true" text:date-value="2021-04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09516</text:span><text:date style:data-style-name="nicedate" text:fixed="true" text:date-value="2021-04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8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90284 553471</meta:user-defined>
    <meta:user-defined meta:name="DC.title">AANVRAAG OMGEVINGSVERGUNNING, PLAATSEN VAN EEN AIRCO UNIT AAN DE GEVEL, J H KRUISSTRAAT 2 A HEERENVEEN</meta:user-defined>
    <meta:user-defined meta:name="OVERHEID.PostcodeHuisnummer/OVERHEIDop.postcodeHuisnummer">8441BV 2</meta:user-defined>
    <meta:user-defined meta:name="OVERHEIDop.straatnaam">J H Kruisstraat</meta:user-defined>
    <meta:user-defined meta:name="OVERHEIDop.woonplaats">Heerenveen</meta:user-defined>
    <meta:user-defined meta:name="DCTERMS.W3CDTF/DCTERMS.available">2021-04-09</meta:user-defined>
    <meta:user-defined meta:name="DCTERMS.W3CDTF/OVERHEIDop.jaargang">2021</meta:user-defined>
    <meta:user-defined meta:name="OVERHEIDop.publicationIssue">109516</meta:user-defined>
    <meta:user-defined meta:name="OVERHEIDop.GmbID/DC.identifier">gmb-2021-109516</meta:user-defined>
    <meta:user-defined meta:name="OVERHEIDop.versieInformatie"/>
  </office:meta>
</office:document-meta>
</file>