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Lamsrustlaan 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Lamsrustlaan 70, 3054VG, het dicht zetten van de bestaande veranda en in gebruik te nemen als garage/ berging(datum besluit 24-03-2021, zelfde dag verzonden, dossiernummer OMV.20.12.00591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06112</text:span><text:line-break/><text:date style:data-style-name="dag" text:fixed="true" text:date-value="2021-04-06"/><text:line-break/><text:date style:data-style-name="jaar" text:fixed="true" text:date-value="2021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112</text:span><text:date style:data-style-name="nicedate" text:fixed="true" text:date-value="2021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112</text:span><text:date style:data-style-name="nicedate" text:fixed="true" text:date-value="2021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383.81 442541.17</meta:user-defined>
    <meta:user-defined meta:name="DC.title">Verleende omgevingsvergunning Lamsrustlaan 70</meta:user-defined>
    <meta:user-defined meta:name="OVERHEID.PostcodeHuisnummer/OVERHEIDop.postcodeHuisnummer">3054VG 70</meta:user-defined>
    <meta:user-defined meta:name="OVERHEIDop.straatnaam">Lamsrustlaan</meta:user-defined>
    <meta:user-defined meta:name="OVERHEIDop.woonplaats">Rotterdam</meta:user-defined>
    <meta:user-defined meta:name="DCTERMS.W3CDTF/DCTERMS.available">2021-04-06</meta:user-defined>
    <meta:user-defined meta:name="DCTERMS.W3CDTF/OVERHEIDop.jaargang">2021</meta:user-defined>
    <meta:user-defined meta:name="OVERHEIDop.publicationIssue">106112</meta:user-defined>
    <meta:user-defined meta:name="OVERHEIDop.GmbID/DC.identifier">gmb-2021-106112</meta:user-defined>
    <meta:user-defined meta:name="OVERHEIDop.versieInformatie"/>
  </office:meta>
</office:document-meta>
</file>