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wanenplein 95 1021C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Zwanenplein 95 1021CK Amsterdam</text:p>
            <text:p text:style-name="common-al">Omschrijving: het veranderen van de indeling van het gebouw door middel van een muurdoorbraak</text:p>
            <text:p text:style-name="common-al">Datum ontvangst: 29-03-2021</text:p>
            <text:p text:style-name="common-al">Zaaknummer: Z2021-N000936</text:p>
            <text:p text:style-name="common-al">OLO nummer: 595405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3871</text:span><text:line-break/><text:date style:data-style-name="dag" text:fixed="true" text:date-value="2021-04-02"/><text:line-break/><text:date style:data-style-name="jaar" text:fixed="true" text:date-value="2021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3871</text:span><text:date style:data-style-name="nicedate" text:fixed="true" text:date-value="2021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3871</text:span><text:date style:data-style-name="nicedate" text:fixed="true" text:date-value="2021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het veranderen van de indeling van het gebouw door middel van een muurdoorbraak</meta:user-defined>
    <dc:language>nl</dc:language>
    <meta:user-defined meta:name="OVERHEID.EPSG28992/DC.spatial">123094.000092434 488964.000462608</meta:user-defined>
    <meta:user-defined meta:name="DC.title">Aanvraag omgevingsvergunning Zwanenplein 95 1021CK Amsterdam</meta:user-defined>
    <meta:user-defined meta:name="OVERHEID.PostcodeHuisnummer/OVERHEIDop.postcodeHuisnummer">1021CK 95</meta:user-defined>
    <meta:user-defined meta:name="OVERHEIDop.straatnaam">Zwanenplein</meta:user-defined>
    <meta:user-defined meta:name="OVERHEIDop.woonplaats">Amsterdam</meta:user-defined>
    <meta:user-defined meta:name="DCTERMS.W3CDTF/DCTERMS.available">2021-04-02</meta:user-defined>
    <meta:user-defined meta:name="DCTERMS.W3CDTF/OVERHEIDop.jaargang">2021</meta:user-defined>
    <meta:user-defined meta:name="OVERHEIDop.publicationIssue">103871</meta:user-defined>
    <meta:user-defined meta:name="OVERHEIDop.GmbID/DC.identifier">gmb-2021-103871</meta:user-defined>
    <meta:user-defined meta:name="OVERHEIDop.versieInformatie"/>
  </office:meta>
</office:document-meta>
</file>