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EEN BIJEENKOMSTGEBOUW (MET O.A. EEN ZORGPOST, WINKEL, KAPSALON, HORECA EN EEN BIBLIOTHEEK), VIJVERLAAN NABIJ NUMME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ijeenkomstgebouw (met o.a. een zorgpost, winkel, kapsalon, horeca en een bibliotheek) op het perceel Vijverlaan nabij nummer 1 te Heerenveen  (indieningsdatum 06-02-2020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0725</text:span><text:line-break/><text:date style:data-style-name="dag" text:fixed="true" text:date-value="2020-03-26"/><text:line-break/><text:date style:data-style-name="jaar" text:fixed="true" text:date-value="2020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0725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80725</text:span><text:date style:data-style-name="nicedate" text:fixed="true" text:date-value="2020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5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503.993 550639.928</meta:user-defined>
    <meta:user-defined meta:name="DC.title">VERLENGING BESLISTERMIJN AANVRAAG OMGEVINGSVERGUNNING, VERANDEREN VAN EEN BIJEENKOMSTGEBOUW (MET O.A. EEN ZORGPOST, WINKEL, KAPSALON, HORECA EN EEN BIBLIOTHEEK), VIJVERLAAN NABIJ NUMMER 1 HEERENVEEN</meta:user-defined>
    <meta:user-defined meta:name="OVERHEID.PostcodeHuisnummer/OVERHEIDop.postcodeHuisnummer">8443GH 1</meta:user-defined>
    <meta:user-defined meta:name="OVERHEIDop.straatnaam">Vijverlaan</meta:user-defined>
    <meta:user-defined meta:name="OVERHEIDop.woonplaats">Heerenveen</meta:user-defined>
    <meta:user-defined meta:name="DCTERMS.W3CDTF/DCTERMS.available">2020-03-26</meta:user-defined>
    <meta:user-defined meta:name="DCTERMS.W3CDTF/OVERHEIDop.jaargang">2020</meta:user-defined>
    <meta:user-defined meta:name="OVERHEIDop.publicationIssue">80725</meta:user-defined>
    <meta:user-defined meta:name="OVERHEIDop.GmbID/DC.identifier">gmb-2020-80725</meta:user-defined>
    <meta:user-defined meta:name="OVERHEIDop.versieInformatie"/>
  </office:meta>
</office:document-meta>
</file>