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terras op een woning en op de aanbouw aan de achterzijde van de woning, Snipstraat 17 BS te Utrecht,  HZ_WABO-20-002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nipstraat 17 BS te Utrecht</text:p>
            <text:p text:style-name="common-al">HZ_WABO-20-00216</text:p>
            <text:p text:style-name="common-al">Toelichting: het bouwen van een dakterras op een woning en op de aanbouw aan de achterzijde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1772</text:span><text:line-break/><text:date style:data-style-name="dag" text:fixed="true" text:date-value="2020-03-18"/><text:line-break/><text:date style:data-style-name="jaar" text:fixed="true" text:date-value="2020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71772</text:span><text:date style:data-style-name="nicedate" text:fixed="true" text:date-value="2020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71772</text:span><text:date style:data-style-name="nicedate" text:fixed="true" text:date-value="2020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8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7046.65 454515.54</meta:user-defined>
    <meta:user-defined meta:name="DC.title">Verlenging beslistermijn omgevingsvergunning, het bouwen van een dakterras op een woning en op de aanbouw aan de achterzijde van de woning, Snipstraat 17 BS te Utrecht,  HZ_WABO-20-00216</meta:user-defined>
    <meta:user-defined meta:name="OVERHEID.PostcodeHuisnummer/OVERHEIDop.postcodeHuisnummer">3582TD 17</meta:user-defined>
    <meta:user-defined meta:name="OVERHEIDop.straatnaam">Snipstraat</meta:user-defined>
    <meta:user-defined meta:name="OVERHEIDop.woonplaats">Utrecht</meta:user-defined>
    <meta:user-defined meta:name="DCTERMS.W3CDTF/DCTERMS.available">2020-03-18</meta:user-defined>
    <meta:user-defined meta:name="DCTERMS.W3CDTF/OVERHEIDop.jaargang">2020</meta:user-defined>
    <meta:user-defined meta:name="OVERHEIDop.publicationIssue">71772</meta:user-defined>
    <meta:user-defined meta:name="OVERHEIDop.GmbID/DC.identifier">gmb-2020-71772</meta:user-defined>
    <meta:user-defined meta:name="OVERHEIDop.versieInformatie"/>
  </office:meta>
</office:document-meta>
</file>