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bestemmingsplan Fla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Herpublicatie</text:span>
          </text:p>
            <text:p text:style-name="common-al">Burgemeester en wethouders van Heerenveen maken bekend dat met ingang van donderdag 19 maart 2020, gedurende zes weken, voor iedereen ter inzage ligt het ontwerp-bestemmingsplan Flaeijel, met bijbehorende stukken</text:p>
            <text:p text:style-name="common-al">
            <text:span text:style-name="nadrukvet">Ontwerp-bestemmingsplan</text:span>
          </text:p>
            <text:p text:style-name="common-al">Het ontwerp-bestemmingsplan maakt één maal per jaar, gedurende drie weken (inclusief op- en afbouw), in de periode tussen 15 september en 15 oktober het gebruik van agrarische gronden als evenemententerrein mogelijk. Het bestemmingsplan ‘Flaeijel’ maakt het jaarlijks terugkerende Flaeijelfeest op de nieuwe locatie mogelijk. 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BPNflaeijel-ON01) van het ontwerp-bestemmingsplan.</text:p>
            <text:p text:style-name="common-al">Het ontwerp-bestemmingsplan en de bijbehorende stukken kunnen tevens gedurende hiervoor genoemde termijn tijdens openingsuren worden ingezien bij de receptie van het gemeentehuis, Crackstraat 2 te Heerenveen en dorpshuis ‘De Kiekenhof’, Molenweg 29 te Nieuwehorne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 </text:span>
          </text:p>
            <text:p text:style-name="common-al">Schriftelijke zienswijzen moeten worden gericht aan de gemeenteraad van Heerenveen, Postbus 15.000, 8440 GA HEERENVEEN. 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. Hiervoor heeft u een digid nodig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Laura van der Bijl, telefoon (0513) 61 77 8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165</text:span><text:line-break/><text:date style:data-style-name="dag" text:fixed="true" text:date-value="2020-03-18"/><text:line-break/><text:date style:data-style-name="jaar" text:fixed="true" text:date-value="2020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71165</text:span><text:date style:data-style-name="nicedate" text:fixed="true" text:date-value="2020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71165</text:span><text:date style:data-style-name="nicedate" text:fixed="true" text:date-value="2020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Plannen | ruimtelijk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Nflaeijel-ON01</meta:user-defined>
    <dc:language>nl</dc:language>
    <meta:user-defined meta:name="OVERHEID.Gemeente/DC.spatial">Heerenveen</meta:user-defined>
    <meta:user-defined meta:name="OVERHEID.EPSG28992/DC.spatial">201266.64 551745.704</meta:user-defined>
    <meta:user-defined meta:name="DC.title">Ontwerp-bestemmingsplan Flaeijel</meta:user-defined>
    <meta:user-defined meta:name="OVERHEID.PostcodeHuisnummer/OVERHEIDop.postcodeHuisnummer">8413NW 4</meta:user-defined>
    <meta:user-defined meta:name="OVERHEIDop.straatnaam">Buitenweg</meta:user-defined>
    <meta:user-defined meta:name="OVERHEIDop.woonplaats">Oudehorne</meta:user-defined>
    <meta:user-defined meta:name="DCTERMS.W3CDTF/DCTERMS.available">2020-03-18</meta:user-defined>
    <meta:user-defined meta:name="DCTERMS.W3CDTF/OVERHEIDop.jaargang">2020</meta:user-defined>
    <meta:user-defined meta:name="OVERHEIDop.publicationIssue">71165</meta:user-defined>
    <meta:user-defined meta:name="OVERHEIDop.GmbID/DC.identifier">gmb-2020-71165</meta:user-defined>
    <meta:user-defined meta:name="OVERHEIDop.versieInformatie"/>
  </office:meta>
</office:document-meta>
</file>