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gemeente Heerenveen op 16 maart 2020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label"/> </text:p>
            <text:p text:style-name="al"/>
            <text:p text:style-name="al">19.05 uur bezwaarschrift over het verlenen van een omgevingsvergunning voor vergroten en veranderen van een winkel op de locatie Heechein 58 te Akkrum</text:p>
            <text:p text:style-name="al"/>
            <text:p text:style-name="al">19.30 uur bezwaarschriften over de toekenning van een omgevingsvergunning voor het gebruik van een pand (bedrijfspand als kerk) op de locatie Pompmakker 3 te Heerenveen</text:p>
            <text:p text:style-name="al"/>
            <text:p text:style-name="al"/>
            <text:p text:style-name="al">De tijden van de hoorzittingen zijn onder voorbehoud. Voor meer informatie kunt u contact opnemen met het secretariaat van de commissie bezwaarschriften, telefoon 14 0513.</text:p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ondertekening_naam">
            <text:span text:style-name="voornaam">[</text:span>
            <text:span text:style-name="achternaam"/>
          </text:span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3706</text:span><text:line-break/><text:date style:data-style-name="dag" text:fixed="true" text:date-value="2020-03-10"/><text:line-break/><text:date style:data-style-name="jaar" text:fixed="true" text:date-value="2020-03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63706</text:span><text:date style:data-style-name="nicedate" text:fixed="true" text:date-value="2020-03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63706</text:span><text:date style:data-style-name="nicedate" text:fixed="true" text:date-value="2020-03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OverigeInformatie-Web-CB/2.4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/OVERHEID.category">Bestuur | Organisatie en beleid</meta:user-defined>
    <meta:user-defined meta:name="DCTERMS.abstract">openbare hoorzitting commissie bezwaarschriften gemeente Heerenveen op 16 maart 2020</meta:user-defined>
    <dc:language>nl</dc:language>
    <meta:user-defined meta:name="OVERHEID.Gemeente/DC.spatial">Heerenveen</meta:user-defined>
    <meta:user-defined meta:name="DC.title">Openbare hoorzitting commissie bezwaarschriften gemeente Heerenveen op 16 maart 2020</meta:user-defined>
    <meta:user-defined meta:name="DCTERMS.W3CDTF/DCTERMS.available">2020-03-10</meta:user-defined>
    <meta:user-defined meta:name="DCTERMS.W3CDTF/OVERHEIDop.jaargang">2020</meta:user-defined>
    <meta:user-defined meta:name="OVERHEIDop.publicationIssue">63706</meta:user-defined>
    <meta:user-defined meta:name="OVERHEIDop.GmbID/DC.identifier">gmb-2020-63706</meta:user-defined>
    <meta:user-defined meta:name="OVERHEIDop.versieInformatie"/>
  </office:meta>
</office:document-meta>
</file>