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MESTBASSIN (LEGALISATIE) WARNIAHÚZEN 10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mestbassin (legalisatie) op het perceel Warniahúzen 10 te Aldeboarn  (26-02-2020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6366</text:span><text:line-break/><text:date style:data-style-name="dag" text:fixed="true" text:date-value="2020-03-03"/><text:line-break/><text:date style:data-style-name="jaar" text:fixed="true" text:date-value="2020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6366</text:span><text:date style:data-style-name="nicedate" text:fixed="true" text:date-value="2020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6366</text:span><text:date style:data-style-name="nicedate" text:fixed="true" text:date-value="2020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4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385.84 565008.047</meta:user-defined>
    <meta:user-defined meta:name="DC.title">AANVRAAG OMGEVINGSVERGUNNING, PLAATSEN VAN EEN MESTBASSIN (LEGALISATIE) WARNIAHÚZEN 10 ALDEBOARN</meta:user-defined>
    <meta:user-defined meta:name="OVERHEID.PostcodeHuisnummer/OVERHEIDop.postcodeHuisnummer">8495NE 10</meta:user-defined>
    <meta:user-defined meta:name="OVERHEIDop.straatnaam">Warniah??zen</meta:user-defined>
    <meta:user-defined meta:name="OVERHEIDop.woonplaats">Aldeboarn</meta:user-defined>
    <meta:user-defined meta:name="DCTERMS.W3CDTF/DCTERMS.available">2020-03-03</meta:user-defined>
    <meta:user-defined meta:name="DCTERMS.W3CDTF/OVERHEIDop.jaargang">2020</meta:user-defined>
    <meta:user-defined meta:name="OVERHEIDop.publicationIssue">56366</meta:user-defined>
    <meta:user-defined meta:name="OVERHEIDop.GmbID/DC.identifier">gmb-2020-56366</meta:user-defined>
    <meta:user-defined meta:name="OVERHEIDop.versieInformatie"/>
  </office:meta>
</office:document-meta>
</file>