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TERRASSEN GEMEENTE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Burgemeester en wethouders van de gemeente Heerenveen;</text:p>
            <text:p text:style-name="al"/>
            <text:p text:style-name="al">Overwegende:</text:p>
            <text:p text:style-name="al"/>
            <text:p text:style-name="al">dat het op grond van artikel 2:10 lid 1 van de Algemene Plaatselijke Verordening Heerenveen verboden is om de weg of een weggedeelte anders te gebruiken dan overeenkomstig de publieke functie daarvan;</text:p>
            <text:p text:style-name="al">dat dit verbod op grond van artikel 2:10 lid 5 onder d niet van toepassing is op terrassen, waarbij het college nadere regels kan stellen ter bescherming van de belangen genoemd in artikel 2:10, zesde lid;</text:p>
            <text:p text:style-name="al">dat in artikel 2 van de nadere regels ten aanzien van terrassen is bepaald dat een terras uitsluitend is toegestaan op de door het college aangewezen plaatsen.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
            <text:span text:style-name="nadrukvet">B E S L U I T :</text:span>
          </text:p>
            <text:p text:style-name="al"/>
            <text:p text:style-name="al">Vast te stellen het navolgende <text:span text:style-name="nadrukvet">Aanwijzingsbesluit terrassen</text:span>.</text:p>
            <text:p text:style-name="al"/>
            <text:p text:style-name="al">Artikel 1 Aanwijzingsbesluit <text:span text:style-name="nadrukcur">Bremsingel 26 te Jubbega</text:span></text:p>
            <text:p text:style-name="al">1. De op onderstaande kaart aangegeven locatie wordt aangewezen als terras.</text:p>
            <text:p text:style-name="al"/>
            <text:p text:style-name="al">Artikel 2 Inwerkingtreding en citeertitel</text:p>
            <text:p text:style-name="al">1. Dit besluit treedt in werking op 14 februari 2020;</text:p>
            <text:p text:style-name="al">2. Dit besluit wordt aangehaald als Aanwijzingsbesluit terras Gemeente Heerenveen.</text:p>
            <text:p text:style-name="al"/>
            <text:p text:style-name="al"/>
            <text:p text:style-name="al"/>
          </text:section>
          <text:section text:name="ondertekening_id1-3-2-3-2">
            <text:p> Besloten op d.d. 14 februari 2020.</text:p>
            <text:p><text:span text:style-name="ondertekening_naam"><text:span text:style-name="voornaam">burgemeester en wethouders van Heerenveen. Namens dit college, hoofd Afdeling Vergunningen, J. Kleinheerenbrink.</text:span><text:span text:style-name="achternaam"/>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 Bijlage </text:span> <text:span text:style-name="nr"/> </text:p>
          <text:p text:style-name="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4301</text:span><text:line-break/><text:date style:data-style-name="dag" text:fixed="true" text:date-value="2020-03-02"/><text:line-break/><text:date style:data-style-name="jaar" text:fixed="true" text:date-value="2020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4301</text:span><text:date style:data-style-name="nicedate" text:fixed="true" text:date-value="2020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4301</text:span><text:date style:data-style-name="nicedate" text:fixed="true" text:date-value="2020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CB/2.3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Ruimte en infrastructuur | Organisatie en beleid</meta:user-defined>
    <dc:language>nl</dc:language>
    <meta:user-defined meta:name="OVERHEID.Gemeente/DC.spatial">Heerenveen</meta:user-defined>
    <meta:user-defined meta:name="OVERHEID.EPSG28992/DC.spatial">204488 557768</meta:user-defined>
    <meta:user-defined meta:name="DC.title">AANWIJZINGSBESLUIT TERRASSEN GEMEENTE HEERENVEEN</meta:user-defined>
    <meta:user-defined meta:name="OVERHEID.PostcodeHuisnummer/OVERHEIDop.postcodeHuisnummer">8411VX 26</meta:user-defined>
    <meta:user-defined meta:name="OVERHEIDop.straatnaam">Bremsingel</meta:user-defined>
    <meta:user-defined meta:name="OVERHEIDop.woonplaats">Jubbega</meta:user-defined>
    <meta:user-defined meta:name="DCTERMS.W3CDTF/DCTERMS.available">2020-03-02</meta:user-defined>
    <meta:user-defined meta:name="OVERHEIDop.externeBijlage">kaart|exb-2020-10162</meta:user-defined>
    <meta:user-defined meta:name="DCTERMS.W3CDTF/OVERHEIDop.jaargang">2020</meta:user-defined>
    <meta:user-defined meta:name="OVERHEIDop.publicationIssue">54301</meta:user-defined>
    <meta:user-defined meta:name="OVERHEIDop.GmbID/DC.identifier">gmb-2020-54301</meta:user-defined>
    <meta:user-defined meta:name="OVERHEIDop.versieInformatie"/>
  </office:meta>
</office:document-meta>
</file>