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Hoeksestraat e.o.</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de volgende omgevingsvergunning heeft verleend (art. 2.1 en 2.2. Wet algemene bepalingen omgevingsrecht). </text:p>
            <text:p text:style-name="common-al">op de locatie Hoeksestraat 1 t/m 15 (oneven), Heer Vrankestraat 38 t/m 48 (even) en Hoyledestraat 2 te Rotterdam het volgende uit te voeren: het funderingsherstel van het bouwblok, het realiseren van een souterrainkelder in de reeds bestaande kruipruimte, het wijzigen van de indeling (bergingen) in de souterrainkelders, het wijzigen van de voorgevels, het vervangen van balkonhekken en het wijzigen van de indeling (en brandcompartimentering) van Hoeksestraat 7A, 7B1 en 7B02 in 7A en 7B. </text:p>
            <text:p text:style-name="common-al">Met betrekking tot de kelders - De kelders onder de Hoeksestraat 9A worden uitgebreid naar in totaal 4 beuken breed (onder Hoeksestraat nummers 9A en 13 (bergingcluster 1) en een additionele trap wordt toegevoegd voor de ontsluiting via het portiek.  - De bestaande kelder onder Heer Vrankestraat 38A en 40A (bergingcluster 2) wordt heringedeeld en een additionele trap wordt toegevoegd voor de ontsluiting via het portiek.  - De bestaande kelder onder Heer Vrankestraat 44A en 46A (bergingcluster 3) blijft ongewijzigd. </text:p>
            <text:p text:style-name="common-al">Het pand Hoeksestraat 7A, 7B1 en 7B2 wordt samengevoegd tot 2 appartementen en de brandcompartimentering gewijzigd: - Hoeksestraat 7A wordt gerealiseerd op de begane grond en 1e verdieping, met een nieuwe interne trap, en een totaal GBO 91 m2. - Hoeksestraat 7B komt op de 2e en 3e verdieping, met een totaal GBO 96 m2. </text:p>
            <text:p text:style-name="common-al">De balkonhekken worden vervangen en bij Hoeksestraat 9A wordt een balkontrap verplaatst. ( datum besluit  25-02-2020, op dezelfde dag verzonden , dossiernummerOMV.19.10.00513 ) Bezwaar bij verleende reguliere omgevingsvergunningen. Belanghebbenden kunnen tegen het verleende besluit binnen zes weken na datum van verzending ervan een gemotiveerd en ondertekend bezwaarschrift indienen bij het college van Burgemeester en Wethouders, T.a.v. de Algemene Bezwaarschriftencommissie, Postbus 1011, 3000 BA te Rotterdam. De bezwaartermijn van 6 weken gaat lopen na verzending van het besluit aan aanvrager/vergunninghouderU kunt, indien u een bezwaarschrift bij het college heeft ingediend, een verzoek om voorlopige voorziening (schorsing) indienen bij: Rechtbank Rotterdam, sector Bestuursrecht, Postbus 50951, 3007 BM te Rotterdam. Voor een dergelijk verzoek is griffierecht verschuldigd. U wordt verzocht een kopie van het besluit mee te zen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54274</text:span><text:line-break/><text:date style:data-style-name="dag" text:fixed="true" text:date-value="2020-02-28"/><text:line-break/><text:date style:data-style-name="jaar" text:fixed="true" text:date-value="2020-02-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54274</text:span><text:date style:data-style-name="nicedate" text:fixed="true" text:date-value="2020-02-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54274</text:span><text:date style:data-style-name="nicedate" text:fixed="true" text:date-value="2020-02-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2.4/xml/MC-DRP-BeschikkingAfhandeling-Web-ZM.xml</meta:user-defined>
    <meta:user-defined meta:name="OVERHEID.Gemeente/DC.creator">Rotterdam</meta:user-defined>
    <meta:user-defined meta:name="OVERHEID.Informatietype/DC.type">officiële publicatie</meta:user-defined>
    <meta:user-defined meta:name="OVERHEIDgvop.Informatietype/DC.type">Beschikkingen | afhandeling</meta:user-defined>
    <meta:user-defined meta:name="OVERHEID.Gemeente/DCTERMS.publisher">Rotterdam</meta:user-defined>
    <meta:user-defined meta:name="OVERHEID.Gemeente/OVERHEID.authority">Rotterdam</meta:user-defined>
    <meta:user-defined meta:name="OVERHEID.TaxonomieBeleidsagenda/OVERHEID.category">Ruimte en infrastructuur | Organisatie en beleid</meta:user-defined>
    <dc:language>nl</dc:language>
    <meta:user-defined meta:name="OVERHEID.EPSG28992/DC.spatial">92732.1 439468.72</meta:user-defined>
    <meta:user-defined meta:name="OVERHEID.EPSG28992/DC.spatial">92695.85 439476.16</meta:user-defined>
    <meta:user-defined meta:name="OVERHEID.EPSG28992/DC.spatial">92731.9 439475.16</meta:user-defined>
    <meta:user-defined meta:name="DC.title">verleende omgevingsvergunning Hoeksestraat e.o.</meta:user-defined>
    <meta:user-defined meta:name="OVERHEID.PostcodeHuisnummer/OVERHEIDop.postcodeHuisnummer">3036LJ 1</meta:user-defined>
    <meta:user-defined meta:name="OVERHEID.PostcodeHuisnummer/OVERHEIDop.postcodeHuisnummer">3036LR 2</meta:user-defined>
    <meta:user-defined meta:name="OVERHEID.PostcodeHuisnummer/OVERHEIDop.postcodeHuisnummer">3036LG 38</meta:user-defined>
    <meta:user-defined meta:name="OVERHEIDop.straatnaam">Hoeksestraat</meta:user-defined>
    <meta:user-defined meta:name="OVERHEIDop.straatnaam">Hoyledestraat</meta:user-defined>
    <meta:user-defined meta:name="OVERHEIDop.straatnaam">Heer Vrankestraat</meta:user-defined>
    <meta:user-defined meta:name="OVERHEIDop.woonplaats">Rotterdam</meta:user-defined>
    <meta:user-defined meta:name="OVERHEIDop.woonplaats">Rotterdam</meta:user-defined>
    <meta:user-defined meta:name="OVERHEIDop.woonplaats">Rotterdam</meta:user-defined>
    <meta:user-defined meta:name="DCTERMS.W3CDTF/DCTERMS.available">2020-02-28</meta:user-defined>
    <meta:user-defined meta:name="DCTERMS.W3CDTF/OVERHEIDop.jaargang">2020</meta:user-defined>
    <meta:user-defined meta:name="OVERHEIDop.publicationIssue">54274</meta:user-defined>
    <meta:user-defined meta:name="OVERHEIDop.GmbID/DC.identifier">gmb-2020-54274</meta:user-defined>
    <meta:user-defined meta:name="OVERHEIDop.versieInformatie"/>
  </office:meta>
</office:document-meta>
</file>