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aardebloem  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Paardebloem  3 , 3068AG, nieuw kozijn plaatsen of bestaand kozijn of gevelpaneel veranderen  ( datum besluit  14-02-2020, op dezelfde dag verzonden , dossiernummer OMV.20.01.00525 </text:p>
            <text:p text:style-name="common-al">Bezwaar bij verleende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7265</text:span><text:line-break/><text:date style:data-style-name="dag" text:fixed="true" text:date-value="2020-02-21"/><text:line-break/><text:date style:data-style-name="jaar" text:fixed="true" text:date-value="2020-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7265</text:span><text:date style:data-style-name="nicedate" text:fixed="true" text:date-value="2020-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7265</text:span><text:date style:data-style-name="nicedate" text:fixed="true" text:date-value="2020-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4/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6430.55 440972.88</meta:user-defined>
    <meta:user-defined meta:name="DC.title">verleende omgevingsvergunning Paardebloem  3</meta:user-defined>
    <meta:user-defined meta:name="OVERHEID.PostcodeHuisnummer/OVERHEIDop.postcodeHuisnummer">3068AG 3</meta:user-defined>
    <meta:user-defined meta:name="OVERHEIDop.straatnaam">Paardebloem</meta:user-defined>
    <meta:user-defined meta:name="OVERHEIDop.woonplaats">Rotterdam</meta:user-defined>
    <meta:user-defined meta:name="DCTERMS.W3CDTF/DCTERMS.available">2020-02-21</meta:user-defined>
    <meta:user-defined meta:name="DCTERMS.W3CDTF/OVERHEIDop.jaargang">2020</meta:user-defined>
    <meta:user-defined meta:name="OVERHEIDop.publicationIssue">47265</meta:user-defined>
    <meta:user-defined meta:name="OVERHEIDop.GmbID/DC.identifier">gmb-2020-47265</meta:user-defined>
    <meta:user-defined meta:name="OVERHEIDop.versieInformatie"/>
  </office:meta>
</office:document-meta>
</file>